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09c4948d39d8d1931e8b0b4e4c50ba.png"/>
  <manifest:file-entry manifest:media-type="image/png" manifest:full-path="Pictures/85ce46fcd81ed95fc516e025ca0a1a29.png"/>
  <manifest:file-entry manifest:media-type="image/png" manifest:full-path="Pictures/00dd736be08df60b3dbacac1a23cf407.png"/>
  <manifest:file-entry manifest:media-type="image/png" manifest:full-path="Pictures/7f2c6f301f6f4bda5d0292e7a27bee6c.png"/>
  <manifest:file-entry manifest:media-type="image/png" manifest:full-path="Pictures/728264ab407ecf62b4a91bf2cf41bf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ccessing-saved-information"/><text:bookmark-start text:name="__RefHeading___accessing_saved_information_1"/><text:bookmark-start text:name="accessing_saved_information"/>Accessing Saved Information<text:bookmark-end text:name="__RefHeading___accessing_saved_information_1"/><text:bookmark-end text:name="accessing_saved_information"/></text:h>
      <text:h text:style-name="Heading_20_3" text:outline-level="3"><text:bookmark-start text:name="__RefHeading___run_folders_2"/><text:bookmark-start text:name="run_folders"/>Run Folders<text:bookmark-end text:name="__RefHeading___run_folders_2"/><text:bookmark-end text:name="run_folders"/></text:h>
      <text:p text:style-name="Text_20_body"><draw:frame draw:style-name="media" draw:name="0" text:anchor-type="as-char" draw:z-index="0" svg:width="10.583333333333cm" svg:height="14.079400749064cm"><draw:image xlink:href="Pictures/6009c4948d39d8d1931e8b0b4e4c50ba.png" xlink:type="simple" xlink:show="embed" xlink:actuate="onLoad"/></draw:frame></text:p>
      <text:p text:style-name="Text_20_body"><text:span text:style-name="Strong_20_Emphasis">SIG Files</text:span> contains information from <text:span text:style-name="Strong_20_Emphasis">Save</text:span> functionality, includes block and frequency domain data</text:p>
      <text:p text:style-name="Text_20_body"><text:span text:style-name="Strong_20_Emphasis">REC Files</text:span> contains information from Recording functionality, includes time domain data.  Record destination can be internal to the spider hardware or external to the PC</text:p>
      <text:p text:style-name="Text_20_body"><text:span text:style-name="Strong_20_Emphasis">Time History Files</text:span> contains profile RMS history, ramp up speed and run at level information is displayed here.</text:p>
      <text:h text:style-name="Heading_20_3" text:outline-level="3"><text:bookmark-start text:name="__RefHeading___change_saved_folder_3"/><text:bookmark-start text:name="change_saved_folder"/>Change Saved Folder<text:bookmark-end text:name="__RefHeading___change_saved_folder_3"/><text:bookmark-end text:name="change_saved_folder"/></text:h>
      <text:h text:style-name="Heading_20_4" text:outline-level="4"><text:bookmark-start text:name="__RefHeading___single_test_4"/><text:bookmark-start text:name="single_test"/>Single Test<text:bookmark-end text:name="__RefHeading___single_test_4"/><text:bookmark-end text:name="single_test"/></text:h>
      <text:p text:style-name="Text_20_body">Setup →Test Configuration → File Directory</text:p>
      <text:p text:style-name="Text_20_body"><draw:frame draw:style-name="media" draw:name="1" text:anchor-type="as-char" draw:z-index="1" svg:width="13.229166666667cm" svg:height="10.191427474604cm"><draw:image xlink:href="Pictures/85ce46fcd81ed95fc516e025ca0a1a29.png" xlink:type="simple" xlink:show="embed" xlink:actuate="onLoad"/></draw:frame></text:p>
      <text:h text:style-name="Heading_20_4" text:outline-level="4"><text:bookmark-start text:name="__RefHeading___all_tests_5"/><text:bookmark-start text:name="all_tests"/>All Tests<text:bookmark-end text:name="__RefHeading___all_tests_5"/><text:bookmark-end text:name="all_tests"/></text:h>
      <text:p text:style-name="Text_20_body">Tools → Global Settings → Working Folder</text:p>
      <text:p text:style-name="Text_20_body"><draw:frame draw:style-name="media" draw:name="2" text:anchor-type="as-char" draw:z-index="2" svg:width="13.229166666667cm" svg:height="10.575499629904cm"><draw:image xlink:href="Pictures/00dd736be08df60b3dbacac1a23cf407.png" xlink:type="simple" xlink:show="embed" xlink:actuate="onLoad"/></draw:frame></text:p>
      <text:h text:style-name="Heading_20_3" text:outline-level="3"><text:bookmark-start text:name="__RefHeading___downloading_data_from_spider_6"/><text:bookmark-start text:name="downloading_data_from_spider"/>Downloading Data from Spider<text:bookmark-end text:name="__RefHeading___downloading_data_from_spider_6"/><text:bookmark-end text:name="downloading_data_from_spider"/></text:h>
      <text:p text:style-name="Text_20_body"><draw:frame draw:style-name="media" draw:name="3" text:anchor-type="as-char" draw:z-index="3" svg:width="10.583333333333cm" svg:height="6.6928868120457cm"><draw:image xlink:href="Pictures/7f2c6f301f6f4bda5d0292e7a27bee6c.png" xlink:type="simple" xlink:show="embed" xlink:actuate="onLoad"/></draw:frame></text:p>
      <text:p text:style-name="Text_20_body"><text:span text:style-name="Strong_20_Emphasis">Tools → Download From Spider Internal Storage</text:span></text:p>
      <text:list text:style-name="Numbering_20_1" text:continue-numbering="false">
        <text:list-item>
          <text:p text:style-name="Numbering_20_1_Content_First"> Download/Download Page configures files by Rec and SIG data folders</text:p>
        </text:list-item>
        <text:list-item>
          <text:p text:style-name="Numbering_20_1_Content_Last"> Run Log configures data by Test</text:p>
        </text:list-item>
      </text:list>
      <text:p text:style-name="Text_20_body"><text:span text:style-name="Strong_20_Emphasis">Tools → Download from Spider NAS/NASi</text:span></text:p>
      <text:list text:style-name="Numbering_20_1" text:continue-numbering="false">
        <text:list-item>
          <text:p text:style-name="LastListParagraph_Numbering_20_1_Content_First"> Download data recorded to NAS/NASi</text:p>
        </text:list-item>
      </text:list>
      <text:h text:style-name="Heading_20_3" text:outline-level="3"><text:bookmark-start text:name="__RefHeading___export_data_7"/><text:bookmark-start text:name="export_data"/>Export Data<text:bookmark-end text:name="__RefHeading___export_data_7"/><text:bookmark-end text:name="export_data"/></text:h>
      <text:p text:style-name="Text_20_body"><draw:frame draw:style-name="media" draw:name="4" text:anchor-type="as-char" draw:z-index="4" svg:width="10.583333333333cm" svg:height="7.9881864623244cm"><draw:image xlink:href="Pictures/728264ab407ecf62b4a91bf2cf41bf49.png" xlink:type="simple" xlink:show="embed" xlink:actuate="onLoad"/></draw:frame></text:p>
      <text:p text:style-name="Text_20_body"><text:span text:style-name="Strong_20_Emphasis">Export Run Folder:</text:span> Right-Click → Export to Single File</text:p>
      <text:p text:style-name="Text_20_body"><text:span text:style-name="Strong_20_Emphasis">Export SIG/REC File:</text:span> Right-Click → Export</text:p>
      <text:p text:style-name="Text_20_body"><text:span text:style-name="Strong_20_Emphasis">Export Specific Channel Data:</text:span> Right-Click → Expo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6::20:55</meta:creation-date>
    <dc:creator>Generated</dc:creator>
    <dc:date>2026-08-25T06::20:55</dc:date>
    <dc:language>en-US</dc:language>
    <meta:editing-cycles>1</meta:editing-cycles>
    <meta:editing-duration>PT0S</meta:editing-duration>
    <dc:title>accessing-saved-information</dc:title>
  </office:meta>
</office:document-meta>
</file>