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f5bbf280848f4b1c330e4990b5f702.png"/>
  <manifest:file-entry manifest:media-type="image/png" manifest:full-path="Pictures/05c4433db459afea99bb916983ba15ed.png"/>
  <manifest:file-entry manifest:media-type="image/png" manifest:full-path="Pictures/84b8d37e0813de892b020b54651dcec3.png"/>
  <manifest:file-entry manifest:media-type="image/png" manifest:full-path="Pictures/68d685f91506686ab587054071626970.png"/>
  <manifest:file-entry manifest:media-type="image/png" manifest:full-path="Pictures/bc85e29fa5ff9d9bcd4f23cb171358fe.png"/>
  <manifest:file-entry manifest:media-type="image/png" manifest:full-path="Pictures/6f0d13de87632a0c25cfdf5987cfdc17.png"/>
  <manifest:file-entry manifest:media-type="image/png" manifest:full-path="Pictures/008f7e1ba2fe22950c62068f10a521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co:dsa"/><text:bookmark-start text:name="__RefHeading___coco-dsa_digital_signal_analyzer_1"/><text:bookmark-start text:name="coco-dsa_digital_signal_analyzer"/>CoCo-DSA (Digital Signal Analyzer)<text:bookmark-end text:name="__RefHeading___coco-dsa_digital_signal_analyzer_1"/><text:bookmark-end text:name="coco-dsa_digital_signal_analyzer"/></text:h>
      <text:h text:style-name="Heading_20_2" text:outline-level="2"><text:bookmark-start text:name="__RefHeading___selecting_a_test_2"/><text:bookmark-start text:name="selecting_a_test"/>Selecting a Test<text:bookmark-end text:name="__RefHeading___selecting_a_test_2"/><text:bookmark-end text:name="selecting_a_test"/></text:h>
      <text:list text:style-name="List_20_1" text:continue-numbering="false">
        <text:list-item>
          <text:p text:style-name="List_20_1_Content_First"> Select <text:span text:style-name="Strong_20_Emphasis">CSA Application</text:span> from the home screen.<draw:frame draw:style-name="mediacenter" draw:name="0" text:anchor-type="paragraph" draw:z-index="0" svg:width="10.583333333333cm" svg:height="14.8828125cm"><draw:image xlink:href="Pictures/bdf5bbf280848f4b1c330e4990b5f702.png" xlink:type="simple" xlink:show="embed" xlink:actuate="onLoad"/></draw:frame></text:p>
        </text:list-item>
        <text:list-item>
          <text:p text:style-name="List_20_1_Content"> Select which type of test you wish to run. For this example we will choose <text:span text:style-name="Strong_20_Emphasis">Frequency Response</text:span>.<draw:frame draw:style-name="mediacenter" draw:name="1" text:anchor-type="paragraph" draw:z-index="1" svg:width="10.583333333333cm" svg:height="14.8828125cm"><draw:image xlink:href="Pictures/05c4433db459afea99bb916983ba15ed.png" xlink:type="simple" xlink:show="embed" xlink:actuate="onLoad"/></draw:frame></text:p>
        </text:list-item>
        <text:list-item>
          <text:p text:style-name="List_20_1_Content"> Select the test that you wish to run. On this screen you can see important parameters like <text:span text:style-name="Emphasis">Channels Enabled</text:span>, <text:span text:style-name="Emphasis">Max Sampling Rate</text:span>, and a description of the test.<draw:frame draw:style-name="mediacenter" draw:name="2" text:anchor-type="paragraph" draw:z-index="2" svg:width="10.583333333333cm" svg:height="14.8828125cm"><draw:image xlink:href="Pictures/84b8d37e0813de892b020b54651dcec3.png" xlink:type="simple" xlink:show="embed" xlink:actuate="onLoad"/></draw:frame></text:p>
        </text:list-item>
        <text:list-item>
          <text:p text:style-name="List_20_1_Content_Last"> This will then pull up the test window</text:p>
        </text:list-item>
      </text:list>
      <text:h text:style-name="Heading_20_2" text:outline-level="2"><text:bookmark-start text:name="__RefHeading___creating_windows_3"/><text:bookmark-start text:name="creating_windows"/>Creating Windows<text:bookmark-end text:name="__RefHeading___creating_windows_3"/><text:bookmark-end text:name="creating_windows"/></text:h>
      <text:list text:style-name="List_20_1" text:continue-numbering="false">
        <text:list-item>
          <text:p text:style-name="List_20_1_Content_First"> To create a new window, first select the <text:span text:style-name="Strong_20_Emphasis">Traces</text:span> button or <text:span text:style-name="Strong_20_Emphasis">F1</text:span>.<draw:frame draw:style-name="mediacenter" draw:name="3" text:anchor-type="paragraph" draw:z-index="3" svg:width="5.2916666666667cm" style:rel-width="100%" svg:height="7.44140625cm" style:rel-height="scale"><draw:image xlink:href="Pictures/68d685f91506686ab587054071626970.png" xlink:type="simple" xlink:show="embed" xlink:actuate="onLoad"/></draw:frame></text:p>
        </text:list-item>
        <text:list-item>
          <text:p text:style-name="List_20_1_Content"> This will open a menu of all your previously created window. Select <text:span text:style-name="Strong_20_Emphasis">Trace and Windows Settings</text:span>.<draw:frame draw:style-name="mediacenter" draw:name="4" text:anchor-type="paragraph" draw:z-index="4" svg:width="5.2916666666667cm" style:rel-width="100%" svg:height="7.44140625cm" style:rel-height="scale"><draw:image xlink:href="Pictures/bc85e29fa5ff9d9bcd4f23cb171358fe.png" xlink:type="simple" xlink:show="embed" xlink:actuate="onLoad"/></draw:frame></text:p>
        </text:list-item>
        <text:list-item>
          <text:p text:style-name="List_20_1_Content"> Select <text:span text:style-name="Strong_20_Emphasis">Windows</text:span> or <text:span text:style-name="Strong_20_Emphasis">F1</text:span>. A list of possible windows to create will appear. In this scenario we will choose <text:span text:style-name="Strong_20_Emphasis">Add a Window with one Trace</text:span>.<draw:frame draw:style-name="mediacenter" draw:name="5" text:anchor-type="paragraph" draw:z-index="5" svg:width="5.2916666666667cm" style:rel-width="100%" svg:height="7.44140625cm" style:rel-height="scale"><draw:image xlink:href="Pictures/6f0d13de87632a0c25cfdf5987cfdc17.png" xlink:type="simple" xlink:show="embed" xlink:actuate="onLoad"/></draw:frame></text:p>
        </text:list-item>
        <text:list-item>
          <text:p text:style-name="List_20_1_Content_Last"> A list of all created signals will appear. Here you can check which signals you wish to view in the window.<draw:frame draw:style-name="mediacenter" draw:name="6" text:anchor-type="paragraph" draw:z-index="6" svg:width="5.2916666666667cm" style:rel-width="100%" svg:height="7.44140625cm" style:rel-height="scale"><draw:image xlink:href="Pictures/008f7e1ba2fe22950c62068f10a52147.png" xlink:type="simple" xlink:show="embed" xlink:actuate="onLoad"/></draw:frame></text:p>
        </text:list-item>
      </text:list>
      <text:h text:style-name="Heading_20_2" text:outline-level="2"><text:bookmark-start text:name="__RefHeading___setting_parameters_4"/><text:bookmark-start text:name="setting_parameters"/>Setting Parameters<text:bookmark-end text:name="__RefHeading___setting_parameters_4"/><text:bookmark-end text:name="setting_parameters"/></text:h>
      <text:list text:style-name="List_20_1" text:continue-numbering="false">
        <text:list-item>
          <text:p text:style-name="List_20_1_Content_First"> To configure parameters for a test, select the <text:span text:style-name="Strong_20_Emphasis">Param.</text:span> or <text:span text:style-name="Strong_20_Emphasis">F2</text:span> button.</text:p>
        </text:list-item>
        <text:list-item>
          <text:p text:style-name="List_20_1_Content"> This will open up a list of editable parameters.</text:p>
        </text:list-item>
        <text:list-item>
          <text:p text:style-name="List_20_1_Content"> To change frequency range, select <text:span text:style-name="Strong_20_Emphasis">Frequency Range</text:span>.</text:p>
          <text:list text:style-name="List_20_1">
            <text:list-item>
              <text:p text:style-name="List_20_1_Content"> This will show a wide range of different frequencies to choose from.</text:p>
            </text:list-item>
          </text:list>
        </text:list-item>
        <text:list-item>
          <text:p text:style-name="List_20_1_Content"> To adjust input settings, select <text:span text:style-name="Strong_20_Emphasis">Input Channels</text:span>.</text:p>
          <text:list text:style-name="List_20_1">
            <text:list-item>
              <text:p text:style-name="List_20_1_Content"> Press on <text:span text:style-name="Emphasis">Sensitivity</text:span> for a channel.</text:p>
              <text:list text:style-name="List_20_1">
                <text:list-item>
                  <text:p text:style-name="List_20_1_Content"> This will open up a menu in which the <text:span text:style-name="Strong_20_Emphasis">Measurement Quality</text:span>, <text:span text:style-name="Strong_20_Emphasis">Engineering Unit</text:span>, and the <text:span text:style-name="Strong_20_Emphasis">Sensor Sensitivity</text:span> can all be adjusted.</text:p>
                </text:list-item>
              </text:list>
            </text:list-item>
            <text:list-item>
              <text:p text:style-name="List_20_1_Content"> Press on <text:span text:style-name="Emphasis">Input Mode</text:span> for a channel.</text:p>
              <text:list text:style-name="List_20_1">
                <text:list-item>
                  <text:p text:style-name="List_20_1_Content_Last"> Here you can change the input for different sensors.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recording_time_streams_5"/><text:bookmark-start text:name="recording_time_streams"/>Recording Time Streams<text:bookmark-end text:name="__RefHeading___recording_time_streams_5"/><text:bookmark-end text:name="recording_time_streams"/></text:h>
      <text:list text:style-name="List_20_1" text:continue-numbering="false">
        <text:list-item>
          <text:p text:style-name="List_20_1_Content_First"> Press <text:span text:style-name="Strong_20_Emphasis">F2/Param.</text:span> and select <text:span text:style-name="Strong_20_Emphasis">Time Streams Recording Setup</text:span>.</text:p>
        </text:list-item>
        <text:list-item>
          <text:p text:style-name="List_20_1_Content"> The table lists all available signals to record. Press the box next to the signal to add the check mark and select channels to record.</text:p>
          <text:list text:style-name="List_20_1">
            <text:list-item>
              <text:p text:style-name="List_20_1_Content"> Press <text:span text:style-name="Strong_20_Emphasis">F6/OK</text:span> to save changes and go back to live signal display.</text:p>
            </text:list-item>
          </text:list>
        </text:list-item>
        <text:list-item>
          <text:p text:style-name="List_20_1_Content"> Press <text:span text:style-name="Strong_20_Emphasis">Rec/Stop</text:span> hard key once to start raw time waveform recording. Recording in progress is confirmed with the recording status box and flashing Rec with red dot in top bar.</text:p>
          <text:list text:style-name="List_20_1">
            <text:list-item>
              <text:p text:style-name="List_20_1_Content_Last"> Press <text:span text:style-name="Strong_20_Emphasis">Rec/Stop</text:span> once again to stop time stream recording.</text:p>
            </text:list-item>
          </text:list>
        </text:list-item>
      </text:list>
      <text:h text:style-name="Heading_20_2" text:outline-level="2"><text:bookmark-start text:name="__RefHeading___saving_signals_6"/><text:bookmark-start text:name="saving_signals"/>Saving Signals<text:bookmark-end text:name="__RefHeading___saving_signals_6"/><text:bookmark-end text:name="saving_signals"/></text:h>
      <text:list text:style-name="List_20_1" text:continue-numbering="false">
        <text:list-item>
          <text:p text:style-name="List_20_1_Content_First"> For saving frequency domain signals, press <text:span text:style-name="Strong_20_Emphasis">F2/Params.</text:span> and select <text:span text:style-name="Strong_20_Emphasis">Spectral Save Setup</text:span>.</text:p>
        </text:list-item>
        <text:list-item>
          <text:p text:style-name="List_20_1_Content"> The table lists all available signals to record, press the box next to the signal to add the check mark and select channels to record. </text:p>
          <text:list text:style-name="List_20_1">
            <text:list-item>
              <text:p text:style-name="List_20_1_Content"> Press <text:span text:style-name="Strong_20_Emphasis">F6/OK</text:span> to save changes and go back to live signal display.</text:p>
            </text:list-item>
          </text:list>
        </text:list-item>
        <text:list-item>
          <text:p text:style-name="List_20_1_Content"> When ready to save signals, press the <text:span text:style-name="Strong_20_Emphasis">Save</text:span> hard key. A list of saving options will show to save the signals.</text:p>
          <text:list text:style-name="List_20_1">
            <text:list-item>
              <text:p text:style-name="List_20_1_Content_Last"> A header box will verify signals have been saved.</text:p>
            </text:list-item>
          </text:list>
        </text:list-item>
      </text:list>
      <text:h text:style-name="Heading_20_2" text:outline-level="2"><text:bookmark-start text:name="__RefHeading___viewing_recorded_data_7"/><text:bookmark-start text:name="viewing_recorded_data"/>Viewing Recorded Data<text:bookmark-end text:name="__RefHeading___viewing_recorded_data_7"/><text:bookmark-end text:name="viewing_recorded_data"/></text:h>
      <text:list text:style-name="List_20_1" text:continue-numbering="false">
        <text:list-item>
          <text:p text:style-name="List_20_1_Content_First"> Press the <text:span text:style-name="Strong_20_Emphasis">File</text:span> hard key to view the list of saved and recorded files</text:p>
          <text:list text:style-name="List_20_1">
            <text:list-item>
              <text:p text:style-name="List_20_1_Content"> Raw time waveforms are denoted as <text:span text:style-name="Strong_20_Emphasis">RECxxxx</text:span> by default.</text:p>
            </text:list-item>
            <text:list-item>
              <text:p text:style-name="List_20_1_Content"> Spectral Saves are denoted as <text:span text:style-name="Strong_20_Emphasis">SIGxxxx</text:span> by default.</text:p>
            </text:list-item>
          </text:list>
        </text:list-item>
        <text:list-item>
          <text:p text:style-name="List_20_1_Content_Last"> After highlighting the file you wish to open, click <text:span text:style-name="Strong_20_Emphasis">View File</text:span> or <text:span text:style-name="Strong_20_Emphasis">F4</text:span> to open and view the record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23::23:05</meta:creation-date>
    <dc:creator>Generated</dc:creator>
    <dc:date>2026-08-14T23::23:05</dc:date>
    <dc:language>en-US</dc:language>
    <meta:editing-cycles>1</meta:editing-cycles>
    <meta:editing-duration>PT0S</meta:editing-duration>
    <dc:title>coco:dsa</dc:title>
  </office:meta>
</office:document-meta>
</file>