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271a475ed98d51408d7c751706c849.png"/>
  <manifest:file-entry manifest:media-type="image/jpeg" manifest:full-path="Pictures/1687eebe52dc0db0c77466bbf0ddf981.jpeg"/>
  <manifest:file-entry manifest:media-type="image/jpeg" manifest:full-path="Pictures/f6b77a51c108307b71fa13be865e592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co:localupdate"/><text:bookmark-start text:name="__RefHeading___coco_local_update_1"/><text:bookmark-start text:name="coco_local_update"/>CoCo Local Update<text:bookmark-end text:name="__RefHeading___coco_local_update_1"/><text:bookmark-end text:name="coco_local_update"/></text:h>
      <text:p text:style-name="Text_20_body">The following procedure is applicable to all CoCo device types: CoCo-80, CoCo-70X, CoCo-80X, and CoCo-90X.</text:p>
      <text:p text:style-name="Text_20_body"><text:span text:style-name="Strong_20_Emphasis">Note</text:span>: Manually updates are only recommended when no internet connection is available. Updating the CoCo in this manner will delete all CSA files that are stored on the CoCo and replace them with the factory default CSAs. Please backup any CSA files you want saved. It will have no effect on signal data stored on the SD card.</text:p>
      <text:p text:style-name="Text_20_body">With the CoCo connected, press <text:span text:style-name="Strong_20_Emphasis">Ctrl, Alt,</text:span> and <text:span text:style-name="Strong_20_Emphasis">U</text:span> at the same time. A new icon  titled <text:span text:style-name="Strong_20_Emphasis">Local Update</text:span> will appear when the top left CoCo icon is pressed (shown right), select it.</text:p>
      <text:p text:style-name="Text_20_body"><draw:frame draw:style-name="mediacenter" draw:name="0" text:anchor-type="paragraph" draw:z-index="0" svg:width="11.456458333333cm" svg:height="10.662708333333cm"><draw:image xlink:href="Pictures/76271a475ed98d51408d7c751706c849.png" xlink:type="simple" xlink:show="embed" xlink:actuate="onLoad"/></draw:frame></text:p>
      <text:p text:style-name="Text_20_body">The dialog box (above) will open, select <text:span text:style-name="Strong_20_Emphasis">Browse</text:span> to locate the xxx.bin file that was sent to you.</text:p>
      <text:p text:style-name="Text_20_body"><draw:frame draw:style-name="mediaright" draw:name="1" text:anchor-type="paragraph" draw:z-index="1" svg:width="7.6729166666667cm" style:rel-width="100%" svg:height="7.0908333333333cm" style:rel-height="scale"><draw:image xlink:href="Pictures/1687eebe52dc0db0c77466bbf0ddf981.jpeg" xlink:type="simple" xlink:show="embed" xlink:actuate="onLoad"/></draw:frame></text:p>
      <text:p text:style-name="Text_20_body">Then, enter the update license number and hit the <text:span text:style-name="Strong_20_Emphasis">Update</text:span> button. This update license number was also sent to you.</text:p>
      <text:p text:style-name="Text_20_body"><draw:frame draw:style-name="mediacenter" draw:name="2" text:anchor-type="paragraph" draw:z-index="2" svg:width="7.6729166666667cm" style:rel-width="100%" svg:height="7.0908333333333cm" style:rel-height="scale"><draw:image xlink:href="Pictures/f6b77a51c108307b71fa13be865e5920.jpeg" xlink:type="simple" xlink:show="embed" xlink:actuate="onLoad"/></draw:frame></text:p>
      <text:p text:style-name="Text_20_body">During the update, a message will pop up on the CoCo asking about retaining the old CSA files.</text:p>
      <text:p text:style-name="Text_20_body">Press “Yes” (or “keep” on recent versions) to keep all CSA settings the same, or press “No” (or “Reset” on newer versions) to reset all CSA settings to the default configuration. It will have no effect on saved signal data.</text:p>
      <text:p text:style-name="Text_20_body">Once the update process is finished, press <text:span text:style-name="Strong_20_Emphasis">Close</text:span>. Finally restart the CoCo-80.</text:p>
      <text:p text:style-name="Text_20_body">To verify that the correct software version was installed, press <text:span text:style-name="Strong_20_Emphasis">Setup</text:span> &gt; <text:span text:style-name="Strong_20_Emphasis">F2 (About)</text:span>. To check the software  options, press <text:span text:style-name="Strong_20_Emphasis">Setup</text:span> &gt; <text:span text:style-name="Strong_20_Emphasis">F2 (About)</text:span> &gt; <text:span text:style-name="Strong_20_Emphasis">F1 (Software Op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4T23::24:07</meta:creation-date>
    <dc:creator>Generated</dc:creator>
    <dc:date>2026-08-14T23::24:07</dc:date>
    <dc:language>en-US</dc:language>
    <meta:editing-cycles>1</meta:editing-cycles>
    <meta:editing-duration>PT0S</meta:editing-duration>
    <dc:title>coco:localupdate</dc:title>
  </office:meta>
</office:document-meta>
</file>