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co"/><text:bookmark-start text:name="__RefHeading___handheld_signal_analyzer_coco_1"/><text:bookmark-start text:name="handheld_signal_analyzer_coco"/>Handheld Signal Analyzer (CoCo)<text:bookmark-end text:name="__RefHeading___handheld_signal_analyzer_coco_1"/><text:bookmark-end text:name="handheld_signal_analyzer_coco"/></text:h>
      <text:h text:style-name="Heading_20_2" text:outline-level="2"><text:bookmark-start text:name="__RefHeading___getting_started_2"/><text:bookmark-start text:name="getting_started"/>Getting Started<text:bookmark-end text:name="__RefHeading___getting_started_2"/><text:bookmark-end text:name="getting_started"/></text:h>
      <text:p text:style-name="Text_20_body">Setting up your CoCo for the first time? Go <text:span text:style-name="Strong_20_Emphasis"><text:a xlink:type="simple" xlink:href="https://help.go-ci.com/edm:coco:setup" text:style-name="Internet_20_link" text:visited-style-name="Visited_20_Internet_20_Link">here</text:a></text:span> to receive help on installing EDM and connecting your unit.<text:line-break/>
Check out the <text:span text:style-name="Strong_20_Emphasis"><text:a xlink:type="simple" xlink:href="https://help.go-ci.com/edm:coco:menu" text:style-name="Internet_20_link" text:visited-style-name="Visited_20_Internet_20_Link">Menu Guide</text:a></text:span> to learn about the hard keys on the CoCo device.</text:p>
      <text:h text:style-name="Heading_20_2" text:outline-level="2"><text:bookmark-start text:name="__RefHeading___training_3"/><text:bookmark-start text:name="training"/>Training<text:bookmark-end text:name="__RefHeading___training_3"/><text:bookmark-end text:name="training"/></text:h>
      <text:p text:style-name="Text_20_body">Check out our guides to learn some of the features and capabilities that the CoCo has to offer.</text:p>
      <text:p text:style-name="Text_20_body"><text:span text:style-name="Strong_20_Emphasis"><text:a xlink:type="simple" xlink:href="https://help.go-ci.com/edm:coco:dsa" text:style-name="Internet_20_link" text:visited-style-name="Visited_20_Internet_20_Link">CoCo-DSA (Digital Signal Analyzer)</text:a></text:span><text:line-break/>
DSA mode is designed for structure analysis and mechanical testing. It is useful for electrical measurement, acoustic analysis, and a wide range of other applications.<text:line-break/></text:p>
      <text:p text:style-name="Text_20_body"><text:span text:style-name="Strong_20_Emphasis"><text:a xlink:type="simple" xlink:href="https://help.go-ci.com/edm:coco:vds" text:style-name="Internet_20_link" text:visited-style-name="Visited_20_Internet_20_Link">CoCo-VDS (Vibration Diagnostic System)</text:a></text:span><text:line-break/>
Vibration data management system designed specifically for the machinery Predictive Maintenance (PdM) community. It harnesses the graphic display capabilities of Crystal Instruments EDM Software for the work of machinery vibration analysts.</text:p>
      <text:h text:style-name="Heading_20_2" text:outline-level="2"><text:bookmark-start text:name="__RefHeading___common_issues_4"/><text:bookmark-start text:name="common_issues"/>Common Issues<text:bookmark-end text:name="__RefHeading___common_issues_4"/><text:bookmark-end text:name="common_issues"/></text:h>
      <text:p text:style-name="Text_20_body">Take a look at some of our helpful guides to help fix some of the most common issues.<text:line-break/>
Don't see what you're looking for below? Send us an email at <text:span text:style-name="Strong_20_Emphasis">support@go-ci.com</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4T22::59:14</meta:creation-date>
    <dc:creator>Generated</dc:creator>
    <dc:date>2026-08-14T22::59:14</dc:date>
    <dc:language>en-US</dc:language>
    <meta:editing-cycles>1</meta:editing-cycles>
    <meta:editing-duration>PT0S</meta:editing-duration>
    <dc:title>coco</dc:title>
  </office:meta>
</office:document-meta>
</file>