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f998bef6399858e6ed8a943d703f6b.png"/>
  <manifest:file-entry manifest:media-type="image/png" manifest:full-path="Pictures/4ba6801aad1d51b650e831c877bb1e92.png"/>
  <manifest:file-entry manifest:media-type="image/png" manifest:full-path="Pictures/2415d11fa2d40fed689bec486dbc43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sa:acoustic"/><text:bookmark-start text:name="__RefHeading___dsa_acoustic_analysis_1"/><text:bookmark-start text:name="dsa_acoustic_analysis"/>DSA Acoustic Analysis<text:bookmark-end text:name="__RefHeading___dsa_acoustic_analysis_1"/><text:bookmark-end text:name="dsa_acoustic_analysis"/></text:h>
      <text:p text:style-name="Text_20_body">Follow the guided steps below on how to set-up an Acoustic or Octave Analysis in EDM to use with Spider hardware.<text:line-break/></text:p>
      <text:h text:style-name="Heading_20_2" text:outline-level="2"><text:bookmark-start text:name="__RefHeading___create_test_2"/><text:bookmark-start text:name="create_test"/>Create Test<text:bookmark-end text:name="__RefHeading___create_test_2"/><text:bookmark-end text:name="create_test"/></text:h>
      <text:p text:style-name="Text_20_body">In EDM, select to create a new test. From the New Test Wizard, select the <text:span text:style-name="Strong_20_Emphasis">Acoustic Analysis</text:span> test type.<text:line-break/>
<draw:frame draw:style-name="media" draw:name="0" text:anchor-type="as-char" draw:z-index="0" svg:width="42.756666666667cm" style:rel-width="100%" svg:height="29.553958333333cm" style:rel-height="scale"><draw:image xlink:href="Pictures/97f998bef6399858e6ed8a943d703f6b.png" xlink:type="simple" xlink:show="embed" xlink:actuate="onLoad"/></draw:frame>
Next, give the test a name and description.<text:line-break/>
<draw:frame draw:style-name="media" draw:name="1" text:anchor-type="as-char" draw:z-index="1" svg:width="42.756666666667cm" style:rel-width="100%" svg:height="29.553958333333cm" style:rel-height="scale"><draw:image xlink:href="Pictures/4ba6801aad1d51b650e831c877bb1e92.png" xlink:type="simple" xlink:show="embed" xlink:actuate="onLoad"/></draw:frame>
Finally, select the signal types that are wanted. The options include Auto Power Spectra (APS), Tachometer (TACHO), Octave Analysis (OCT), and Sound Level Meter (SLM). You are <text:span text:style-name="Strong_20_Emphasis">unable</text:span> to add more signal types to be computed once the test is created. Press <text:span text:style-name="Strong_20_Emphasis">Finish</text:span> to create the test.<text:line-break/>
<draw:frame draw:style-name="media" draw:name="2" text:anchor-type="as-char" draw:z-index="2" svg:width="42.756666666667cm" style:rel-width="100%" svg:height="29.553958333333cm" style:rel-height="scale"><draw:image xlink:href="Pictures/2415d11fa2d40fed689bec486dbc4389.png" xlink:type="simple" xlink:show="embed" xlink:actuate="onLoad"/></draw:frame></text:p>
      <text:h text:style-name="Heading_20_2" text:outline-level="2"><text:bookmark-start text:name="__RefHeading___test_configuration_3"/><text:bookmark-start text:name="test_configuration"/>Test Configuration<text:bookmark-end text:name="__RefHeading___test_configuration_3"/><text:bookmark-end text:name="test_configuration"/></text:h>
      <text:h text:style-name="Heading_20_2" text:outline-level="2"><text:bookmark-start text:name="__RefHeading___input_channels_4"/><text:bookmark-start text:name="input_channels"/>Input Channels<text:bookmark-end text:name="__RefHeading___input_channels_4"/><text:bookmark-end text:name="input_channels"/></text:h>
      <text:h text:style-name="Heading_20_2" text:outline-level="2"><text:bookmark-start text:name="__RefHeading___run_test_5"/><text:bookmark-start text:name="run_test"/>Run Test<text:bookmark-end text:name="__RefHeading___run_test_5"/><text:bookmark-end text:name="run_t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7::36:30</meta:creation-date>
    <dc:creator>Generated</dc:creator>
    <dc:date>2026-08-25T07::36:30</dc:date>
    <dc:language>en-US</dc:language>
    <meta:editing-cycles>1</meta:editing-cycles>
    <meta:editing-duration>PT0S</meta:editing-duration>
    <dc:title>dsa:acoustic</dc:title>
  </office:meta>
</office:document-meta>
</file>