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8106c5dc96c053a5e293c0998ec8d2.png"/>
  <manifest:file-entry manifest:media-type="image/png" manifest:full-path="Pictures/add0b309aa57bfc0d73a9034f667f66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l:installer"/><text:bookmark-start text:name="__RefHeading___installer_logs_1"/><text:bookmark-start text:name="installer_logs"/>Installer Logs<text:bookmark-end text:name="__RefHeading___installer_logs_1"/><text:bookmark-end text:name="installer_logs"/></text:h>
      <text:p text:style-name="Text_20_body">If your exe installer is failing, send the logs to CI Support. To do so, open the <text:span text:style-name="Strong_20_Emphasis">File Explorer</text:span> and navigate to:</text:p>
      <text:p text:style-name="Text_20_body"><text:span text:style-name="Source_20_Text">C:\Program Files (x86)\InstallShield Installation Information</text:span></text:p>
      <text:p text:style-name="Text_20_body"><draw:frame draw:style-name="mediacenter" draw:name="0" text:anchor-type="paragraph" draw:z-index="0" svg:width="21.166666666667cm" style:rel-width="100%" svg:height="6.3265015656134cm" style:rel-height="scale"><draw:image xlink:href="Pictures/488106c5dc96c053a5e293c0998ec8d2.png" xlink:type="simple" xlink:show="embed" xlink:actuate="onLoad"/></draw:frame></text:p>
      <text:p text:style-name="Text_20_body"><text:span text:style-name="Strong_20_Emphasis">Note:</text:span> the <text:span text:style-name="Source_20_Text">InstallShield Installation Information</text:span> folder is a hidden folder, so you need to type or paste this path directly into the <text:span text:style-name="Strong_20_Emphasis">File Explorer</text:span> window.</text:p>
      <text:p text:style-name="Text_20_body">Next, pick the folder that corresponds to your installer. You can sort by <text:span text:style-name="Strong_20_Emphasis">Date modified</text:span> and select the most recently modified folder.</text:p>
      <text:p text:style-name="Text_20_body"><draw:frame draw:style-name="mediacenter" draw:name="1" text:anchor-type="paragraph" draw:z-index="1" svg:width="21.166666666667cm" style:rel-width="100%" svg:height="6.3265015656134cm" style:rel-height="scale"><draw:image xlink:href="Pictures/add0b309aa57bfc0d73a9034f667f66d.png" xlink:type="simple" xlink:show="embed" xlink:actuate="onLoad"/></draw:frame></text:p>
      <text:p text:style-name="Text_20_body">Then, copy the <text:span text:style-name="Source_20_Text">setup.ilg</text:span> file and send that to <text:span text:style-name="Strong_20_Emphasis">CI Support</text:span> (<text:span text:style-name="Source_20_Text">support@go-ci.com</text:span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01::08:18</meta:creation-date>
    <dc:creator>Generated</dc:creator>
    <dc:date>2026-08-15T01::08:18</dc:date>
    <dc:language>en-US</dc:language>
    <meta:editing-cycles>1</meta:editing-cycles>
    <meta:editing-duration>PT0S</meta:editing-duration>
    <dc:title>general:installer</dc:title>
  </office:meta>
</office:document-meta>
</file>