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58b2dcd814f14e94402ed180b6554e.png"/>
  <manifest:file-entry manifest:media-type="image/png" manifest:full-path="Pictures/92be49454063a4ced625e7a8885a0ed2.png"/>
  <manifest:file-entry manifest:media-type="image/png" manifest:full-path="Pictures/1a5669914f30bd404912a119ada9009d.png"/>
  <manifest:file-entry manifest:media-type="image/png" manifest:full-path="Pictures/7fd069a8b06df62c66523bb2c783bba9.png"/>
  <manifest:file-entry manifest:media-type="image/png" manifest:full-path="Pictures/fb4215895119e1c79f0902d256ecc086.png"/>
  <manifest:file-entry manifest:media-type="image/png" manifest:full-path="Pictures/1eeae08c91d956f3f79ef1c71286a46f.png"/>
  <manifest:file-entry manifest:media-type="image/png" manifest:full-path="Pictures/85775af3dcba62d209ccfb2ec835f37f.png"/>
  <manifest:file-entry manifest:media-type="image/png" manifest:full-path="Pictures/734b71d36351f73cb0fc7a63d7869408.png"/>
  <manifest:file-entry manifest:media-type="image/png" manifest:full-path="Pictures/fd681021e02f3d83bcd56c383842795f.png"/>
  <manifest:file-entry manifest:media-type="image/png" manifest:full-path="Pictures/b7b0874b55ae4d065dd2328ad592551e.png"/>
  <manifest:file-entry manifest:media-type="image/png" manifest:full-path="Pictures/b13fde15400912eb512a138fae8a4c0f.png"/>
  <manifest:file-entry manifest:media-type="image/png" manifest:full-path="Pictures/f40a3d4ac19590cc074555aac4896ae3.png"/>
  <manifest:file-entry manifest:media-type="image/png" manifest:full-path="Pictures/335cf8f85bb8f1c081156b18a30c64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neral:ip-connect"/><text:bookmark-start text:name="__RefHeading___connecting_your_pc_to_the_spider_front-end_1"/><text:bookmark-start text:name="connecting_your_pc_to_the_spider_front-end"/>Connecting Your PC to the Spider Front-End<text:bookmark-end text:name="__RefHeading___connecting_your_pc_to_the_spider_front-end_1"/><text:bookmark-end text:name="connecting_your_pc_to_the_spider_front-end"/></text:h>
      <text:h text:style-name="Heading_20_2" text:outline-level="2"><text:bookmark-start text:name="__RefHeading___ip_config_introduction_2"/><text:bookmark-start text:name="ip_config_introduction"/>IP Config Introduction<text:bookmark-end text:name="__RefHeading___ip_config_introduction_2"/><text:bookmark-end text:name="ip_config_introduction"/></text:h>
      <text:p text:style-name="Text_20_body">You can connect the Spider modules to your PC either through a LAN (Local Area Network) or directly using an Ethernet cable. There is an Ethernet port on the rear of the Spider modules for connection.</text:p>
      <text:p text:style-name="Text_20_body"><draw:frame draw:style-name="mediacenter" draw:name="0" text:anchor-type="paragraph" draw:z-index="0" svg:width="1.9579166666667cm" svg:height="2.3283333333333cm"><draw:image xlink:href="Pictures/9258b2dcd814f14e94402ed180b6554e.png" xlink:type="simple" xlink:show="embed" xlink:actuate="onLoad"/></draw:frame></text:p>
      <text:p text:style-name="Text_20_body">Each Spider module supports up to 8 input channels. Multiple Spider modules can be “daisy-chained” in a network configuration to support applications requiring more than 8 channels.</text:p>
      <text:p text:style-name="Text_20_body">To detect the Spider module, the PC must be on the same network as the Spider(s). Two IP addresses are “compatible”, or on the same network, if the <text:span text:style-name="Strong_20_Emphasis">first three numbers are matching but the fourth number is different</text:span>. We strongly recommend our users to set compatible static IP addresses for both their PC and Spider units.</text:p>
      <text:p text:style-name="Text_20_body">The <text:span text:style-name="Strong_20_Emphasis">Subnet Mask</text:span> should be <text:span text:style-name="Strong_20_Emphasis">255.255.255.0</text:span>, and the <text:span text:style-name="Strong_20_Emphasis">Gateway</text:span> should be either empty for all devices, or another shared compatible IP address for all devices.</text:p>
      <text:p text:style-name="Text_20_body">Below is a sample configuration for a PC connecting to two Spider modules:</text:p>
      <text:p text:style-name="Text_20_body"><draw:frame draw:style-name="mediacenter" draw:name="1" text:anchor-type="paragraph" draw:z-index="1" svg:width="15.875cm" svg:height="9.5815953654189cm"><draw:image xlink:href="Pictures/92be49454063a4ced625e7a8885a0ed2.png" xlink:type="simple" xlink:show="embed" xlink:actuate="onLoad"/></draw:frame></text:p>
      <text:h text:style-name="Heading_20_2" text:outline-level="2"><text:bookmark-start text:name="__RefHeading___configuring_the_hardware_3"/><text:bookmark-start text:name="configuring_the_hardware"/>Configuring the Hardware<text:bookmark-end text:name="__RefHeading___configuring_the_hardware_3"/><text:bookmark-end text:name="configuring_the_hardware"/></text:h>
      <text:h text:style-name="Heading_20_3" text:outline-level="3"><text:bookmark-start text:name="__RefHeading___master_or_slave_mode_4"/><text:bookmark-start text:name="master_or_slave_mode"/>Master or Slave Mode<text:bookmark-end text:name="__RefHeading___master_or_slave_mode_4"/><text:bookmark-end text:name="master_or_slave_mode"/></text:h>
      <text:p text:style-name="Text_20_body">The M/S switch on the back of each unit is used to control whether it is configured as a Master or a Slave.</text:p>
      <text:p text:style-name="Text_20_body">For a system with multiple units, exactly one unit should configured as a <text:span text:style-name="Strong_20_Emphasis">master</text:span>. All units must be set as <text:span text:style-name="Strong_20_Emphasis">slave</text:span>. </text:p>
      <text:p text:style-name="Text_20_body"><draw:frame draw:style-name="mediacenter" draw:name="2" text:anchor-type="paragraph" draw:z-index="2" svg:width="2.6458333333333cm" style:rel-width="100%" svg:height="2.5340375586854cm" style:rel-height="scale"><draw:image xlink:href="Pictures/1a5669914f30bd404912a119ada9009d.png" xlink:type="simple" xlink:show="embed" xlink:actuate="onLoad"/></draw:frame></text:p>
      <text:h text:style-name="Heading_20_3" text:outline-level="3"><text:bookmark-start text:name="__RefHeading___power_adapter_5"/><text:bookmark-start text:name="power_adapter"/>Power Adapter<text:bookmark-end text:name="__RefHeading___power_adapter_5"/><text:bookmark-end text:name="power_adapter"/></text:h>
      <text:p text:style-name="Text_20_body">Connect the power adapter to the power jack on the rear of the device and to an AC power source. The power adapter is an AC to DC converter that accepts 100 – 240 VAC and outputs 15 VDC. The total power consumption is less than 10 watts during full operation.</text:p>
      <text:h text:style-name="Heading_20_3" text:outline-level="3"><text:bookmark-start text:name="__RefHeading___drive_and_measurement_inputs_6"/><text:bookmark-start text:name="drive_and_measurement_inputs"/>Drive and Measurement Inputs<text:bookmark-end text:name="__RefHeading___drive_and_measurement_inputs_6"/><text:bookmark-end text:name="drive_and_measurement_inputs"/></text:h>
      <text:p text:style-name="Text_20_body">OUT 1 is the drive channel. Connect it to the input side of shaker power amplifier (if you are using our hardware to control a shaker, skip this step if you are just acquiring data)</text:p>
      <text:p text:style-name="Text_20_body"><draw:frame draw:style-name="mediacenter" draw:name="3" text:anchor-type="paragraph" draw:z-index="3" svg:width="1.984375cm" svg:height="2.8080778301887cm"><draw:image xlink:href="Pictures/7fd069a8b06df62c66523bb2c783bba9.png" xlink:type="simple" xlink:show="embed" xlink:actuate="onLoad"/></draw:frame></text:p>
      <text:p text:style-name="Text_20_body">CH1 – 8 are input channels. Connect these channels to the sensor outputs. </text:p>
      <text:p text:style-name="Text_20_body"><draw:frame draw:style-name="mediacenter" draw:name="4" text:anchor-type="paragraph" draw:z-index="4" svg:width="3.96875cm" style:rel-width="100%" svg:height="2.0433168316832cm" style:rel-height="scale"><draw:image xlink:href="Pictures/fb4215895119e1c79f0902d256ecc086.png" xlink:type="simple" xlink:show="embed" xlink:actuate="onLoad"/></draw:frame></text:p>
      <text:h text:style-name="Heading_20_3" text:outline-level="3"><text:bookmark-start text:name="__RefHeading___powering_on_7"/><text:bookmark-start text:name="powering_on"/>Powering On<text:bookmark-end text:name="__RefHeading___powering_on_7"/><text:bookmark-end text:name="powering_on"/></text:h>
      <text:p text:style-name="Text_20_body">After the Ethernet cable and power adapter are connected to the Spider, press the Power button on the front of the unit. The LAN LED will illuminate. </text:p>
      <text:p text:style-name="Text_20_body"><draw:frame draw:style-name="mediacenter" draw:name="5" text:anchor-type="paragraph" draw:z-index="5" svg:width="3.96875cm" style:rel-width="100%" svg:height="3.5108173076923cm" style:rel-height="scale"><draw:image xlink:href="Pictures/1eeae08c91d956f3f79ef1c71286a46f.png" xlink:type="simple" xlink:show="embed" xlink:actuate="onLoad"/></draw:frame>
<draw:frame draw:style-name="mediacenter" draw:name="6" text:anchor-type="paragraph" draw:z-index="6" svg:width="5.2916666666667cm" style:rel-width="100%" svg:height="2.545358649789cm" style:rel-height="scale"><draw:image xlink:href="Pictures/85775af3dcba62d209ccfb2ec835f37f.png" xlink:type="simple" xlink:show="embed" xlink:actuate="onLoad"/></draw:frame></text:p>
      <text:p text:style-name="Preformatted_20_Text">Warning: Never press this button to turn the power off while the controller is running. In the case of emergency, press the Stop button on the front, or use the Abort contact switch connected to the back. </text:p>
      <text:h text:style-name="Heading_20_2" text:outline-level="2"><text:bookmark-start text:name="__RefHeading___ip_setup_spider_8"/><text:bookmark-start text:name="ip_setup_spider"/>IP Setup (Spider)<text:bookmark-end text:name="__RefHeading___ip_setup_spider_8"/><text:bookmark-end text:name="ip_setup_spider"/></text:h>
      <text:p text:style-name="Text_20_body">To connect to the Spider, we need to set the PC and Spider to compatible static IP addresses.</text:p>
      <text:p text:style-name="Text_20_body"><text:span text:style-name="Strong_20_Emphasis">Note:</text:span> if you want to change the IP network of the Spider, the most reliable thing is to first set the PC to DHCP.  Change the IP to whatever you want, then change the IP address of the PC to static.</text:p>
      <text:p text:style-name="Text_20_body">To configure the Spider static IP address, open the <text:span text:style-name="Strong_20_Emphasis">Front-End IP Address Setup Tool</text:span> that was installed with EDM. This tool is located in the EDM installation folder. Alternatively, it can be searched using the Windows search feature.</text:p>
      <text:p text:style-name="Text_20_body">Each connected hardware module will be listed by serial number. To change settings, select a module, enter the desired IP address, subnet mask, and default gateway, and click <text:span text:style-name="Strong_20_Emphasis">Set IP Address</text:span>. </text:p>
      <text:p text:style-name="Text_20_body"><draw:frame draw:style-name="mediacenter" draw:name="7" text:anchor-type="paragraph" draw:z-index="7" svg:width="10.583333333333cm" svg:height="8.7551505546751cm"><draw:image xlink:href="Pictures/734b71d36351f73cb0fc7a63d7869408.png" xlink:type="simple" xlink:show="embed" xlink:actuate="onLoad"/></draw:frame><draw:frame draw:style-name="mediacenter" draw:name="8" text:anchor-type="paragraph" draw:z-index="8" svg:width="10.583333333333cm" svg:height="8.7124494511843cm"><draw:image xlink:href="Pictures/fd681021e02f3d83bcd56c383842795f.png" xlink:type="simple" xlink:show="embed" xlink:actuate="onLoad"/></draw:frame></text:p>
      <text:h text:style-name="Heading_20_3" text:outline-level="3"><text:bookmark-start text:name="__RefHeading___resetting_the_spider_9"/><text:bookmark-start text:name="resetting_the_spider"/>Resetting the Spider<text:bookmark-end text:name="__RefHeading___resetting_the_spider_9"/><text:bookmark-end text:name="resetting_the_spider"/></text:h>
      <text:p text:style-name="Text_20_body">Sometimes, the Spider device cannot be detected, and we need to reset the Spider back to factory IP conditions.</text:p>
      <text:h text:style-name="Heading_20_4" text:outline-level="4"><text:bookmark-start text:name="__RefHeading___reset_the_ip_address_10"/><text:bookmark-start text:name="reset_the_ip_address"/>Reset the IP address<text:bookmark-end text:name="__RefHeading___reset_the_ip_address_10"/><text:bookmark-end text:name="reset_the_ip_address"/></text:h>
      <text:p text:style-name="Text_20_body">To reset to the factory default IP address of <text:span text:style-name="Strong_20_Emphasis">192.168.1.153</text:span> (subnet mask will be <text:span text:style-name="Strong_20_Emphasis">255.255.255.0</text:span>, and gateway will be <text:span text:style-name="Strong_20_Emphasis">192.168.1.5</text:span>, the mask and gateway need to match for the PC) for the Spider-80X:</text:p>
      <text:list text:style-name="Numbering_20_1" text:continue-numbering="false">
        <text:list-item>
          <text:p text:style-name="Numbering_20_1_Content_First"> Press and hold the <text:span text:style-name="Strong_20_Emphasis"><text:span text:style-name="Emphasis">Reset</text:span></text:span> button on the back of the unit for 4-10 seconds until the internal relays click</text:p>
        </text:list-item>
        <text:list-item>
          <text:p text:style-name="Numbering_20_1_Content_Last"> Power cycle the Spider (turn it off, then turn it back on)</text:p>
        </text:list-item>
      </text:list>
      <text:p text:style-name="Text_20_body">For the Spider-81, it is recommended to use the front panel LCD and menu buttons to make changes to the IP settings.</text:p>
      <text:h text:style-name="Heading_20_4" text:outline-level="4"><text:bookmark-start text:name="__RefHeading___reset_the_firmware_and_ip_address_11"/><text:bookmark-start text:name="reset_the_firmware_and_ip_address"/>Reset the Firmware and IP address<text:bookmark-end text:name="__RefHeading___reset_the_firmware_and_ip_address_11"/><text:bookmark-end text:name="reset_the_firmware_and_ip_address"/></text:h>
      <text:p text:style-name="Text_20_body">If the above reset fails, there is a more aggressive reset function that resets both the IP and DSP settings:</text:p>
      <text:list text:style-name="Numbering_20_1" text:continue-numbering="false">
        <text:list-item>
          <text:p text:style-name="Numbering_20_1_Content_First"> Turn off the Spider</text:p>
        </text:list-item>
        <text:list-item>
          <text:p text:style-name="Numbering_20_1_Content"> Press and hold the reset key</text:p>
        </text:list-item>
        <text:list-item>
          <text:p text:style-name="Numbering_20_1_Content"> Then, press and hold the power key, while the reset key is still pressed</text:p>
        </text:list-item>
        <text:list-item>
          <text:p text:style-name="Numbering_20_1_Content"> Press and hold both the buttons for about 10 seconds</text:p>
        </text:list-item>
        <text:list-item>
          <text:p text:style-name="Numbering_20_1_Content_Last"> The <text:span text:style-name="Strong_20_Emphasis"><text:span text:style-name="Emphasis">Play</text:span></text:span> and <text:span text:style-name="Strong_20_Emphasis"><text:span text:style-name="Emphasis">Stop</text:span></text:span> button LEDs will blink alternatively if the reset was successful</text:p>
        </text:list-item>
      </text:list>
      <text:h text:style-name="Heading_20_2" text:outline-level="2"><text:bookmark-start text:name="__RefHeading___ip_setup_pc_12"/><text:bookmark-start text:name="ip_setup_pc"/>IP Setup (PC)<text:bookmark-end text:name="__RefHeading___ip_setup_pc_12"/><text:bookmark-end text:name="ip_setup_pc"/></text:h>
      <text:p text:style-name="Text_20_body">For Windows 10 or Windows 11, type in the Windows search bar “View Network Connections”</text:p>
      <text:p text:style-name="Text_20_body"><draw:frame draw:style-name="mediacenter" draw:name="9" text:anchor-type="paragraph" draw:z-index="9" svg:width="13.229166666667cm" svg:height="4.0417736414206cm"><draw:image xlink:href="Pictures/b7b0874b55ae4d065dd2328ad592551e.png" xlink:type="simple" xlink:show="embed" xlink:actuate="onLoad"/></draw:frame></text:p>
      <text:p text:style-name="Text_20_body">Right-click on the Ethernet connection to the Spider, click “Properties”. Then, select “Internet Protocol Version 4 (TCP/IPv4)” and click “Properties”. Then, select “Use the following IP address:” and enter in the desired static IP address values.</text:p>
      <text:p text:style-name="Text_20_body"><draw:frame draw:style-name="mediacenter" draw:name="10" text:anchor-type="paragraph" draw:z-index="10" svg:width="23.8125cm" style:rel-width="100%" svg:height="11.610525285299cm" style:rel-height="scale"><draw:image xlink:href="Pictures/b13fde15400912eb512a138fae8a4c0f.png" xlink:type="simple" xlink:show="embed" xlink:actuate="onLoad"/></draw:frame></text:p>
      <text:p text:style-name="Text_20_body">The PC IP address, Spider IP address, and gateway should all share the first three numbers, while having a unique fourth number. The subnet mask should be “255.255.255.0”.</text:p>
      <text:p text:style-name="Text_20_body">To verify the network connection, use the PING command in the Command Prompt window on the PC. In the Windows Start Menu, select <text:span text:style-name="Strong_20_Emphasis">Run</text:span>, type <text:span text:style-name="Strong_20_Emphasis">ping 192.168.1.101</text:span> (or whatever the Spider IP address is), and press enter. </text:p>
      <text:p text:style-name="Text_20_body">If it is correctly configured, the <text:span text:style-name="Strong_20_Emphasis">ping</text:span> command will receive responses, as shown below.</text:p>
      <text:p text:style-name="Text_20_body"><draw:frame draw:style-name="mediacenter" draw:name="11" text:anchor-type="paragraph" draw:z-index="11" svg:width="15.875cm" svg:height="6.0589583333333cm"><draw:image xlink:href="Pictures/f40a3d4ac19590cc074555aac4896ae3.png" xlink:type="simple" xlink:show="embed" xlink:actuate="onLoad"/></draw:frame></text:p>
      <text:h text:style-name="Heading_20_2" text:outline-level="2"><text:bookmark-start text:name="__RefHeading___pc_not_detecting_spider_devices_13"/><text:bookmark-start text:name="pc_not_detecting_spider_devices"/>PC not Detecting Spider Devices<text:bookmark-end text:name="__RefHeading___pc_not_detecting_spider_devices_13"/><text:bookmark-end text:name="pc_not_detecting_spider_devices"/></text:h>
      <text:p text:style-name="Text_20_body">If for some reason the PC does not detect the spider devices or one day the PC no longer detects spider devices despite it used to just yesterday or last week, then there are some initial checks or solutions to try below:</text:p>
      <text:list text:style-name="List_20_1" text:continue-numbering="false">
        <text:list-item>
          <text:p text:style-name="List_20_1_Content_First"> Checking the PC's IPv4 config</text:p>
        </text:list-item>
        <text:list-item>
          <text:p text:style-name="List_20_1_Content"> If another PC can detect the spider devices</text:p>
        </text:list-item>
        <text:list-item>
          <text:p text:style-name="List_20_1_Content"> Changing to a different ethernet port or using a ethernet to usb adapter</text:p>
        </text:list-item>
        <text:list-item>
          <text:p text:style-name="List_20_1_Content"> Changing ethernet cables</text:p>
        </text:list-item>
        <text:list-item>
          <text:p text:style-name="List_20_1_Content_Last"> Changing the network switch</text:p>
        </text:list-item>
      </text:list>
      <text:p text:style-name="Text_20_body">If all the above items failed and the PC still does not detect the spider devices, then the PC ethernet adapter needs to updated, its TCP/IP reseted and its DNS flushed.</text:p>
      <text:p text:style-name="Text_20_body">To update the PC ethernet adapter:</text:p>
      <text:list text:style-name="Numbering_20_1" text:continue-numbering="false">
        <text:list-item>
          <text:p text:style-name="Numbering_20_1_Content_First"> Go to <text:span text:style-name="Strong_20_Emphasis">Device Manager</text:span></text:p>
        </text:list-item>
        <text:list-item>
          <text:p text:style-name="Numbering_20_1_Content"> Drop down <text:span text:style-name="Strong_20_Emphasis">Network adapters</text:span></text:p>
        </text:list-item>
        <text:list-item>
          <text:p text:style-name="Numbering_20_1_Content_Last"> Find the name of the PC ethernet connection, such as Intel Ethernet Connection I219-V</text:p>
        </text:list-item>
      </text:list>
      <text:p text:style-name="Text_20_body"><draw:frame draw:style-name="mediacenter" draw:name="12" text:anchor-type="paragraph" draw:z-index="12" svg:width="10.583333333333cm" svg:height="10.243033226152cm"><draw:image xlink:href="Pictures/335cf8f85bb8f1c081156b18a30c6434.png" xlink:type="simple" xlink:show="embed" xlink:actuate="onLoad"/></draw:frame></text:p>
      <text:list text:style-name="Numbering_20_1" text:continue-numbering="false">
        <text:list-item>
          <text:p text:style-name="Numbering_20_1_Content_First"> Google search the name of the PC ethernet connection with driver, such as Intel Ethernet Connection I219-V driver or visit the manufacturer website and search for the PC ethernet connection model</text:p>
        </text:list-item>
        <text:list-item>
          <text:p text:style-name="Numbering_20_1_Content"> Download the latest PC ethernet connection driver</text:p>
        </text:list-item>
        <text:list-item>
          <text:p text:style-name="Numbering_20_1_Content"> Extract it if it is in a zip file</text:p>
        </text:list-item>
        <text:list-item>
          <text:p text:style-name="Numbering_20_1_Content"> Go to <text:span text:style-name="Strong_20_Emphasis">Device Manager</text:span></text:p>
        </text:list-item>
        <text:list-item>
          <text:p text:style-name="Numbering_20_1_Content"> Right click the PC ethernet connection</text:p>
        </text:list-item>
        <text:list-item>
          <text:p text:style-name="Numbering_20_1_Content"> Select <text:span text:style-name="Strong_20_Emphasis">Update driver</text:span></text:p>
        </text:list-item>
        <text:list-item>
          <text:p text:style-name="Numbering_20_1_Content"> Select <text:span text:style-name="Strong_20_Emphasis">Browse my computer for drivers</text:span></text:p>
        </text:list-item>
        <text:list-item>
          <text:p text:style-name="Numbering_20_1_Content"> Select <text:span text:style-name="Strong_20_Emphasis">Browse…</text:span></text:p>
        </text:list-item>
        <text:list-item>
          <text:p text:style-name="Numbering_20_1_Content"> Locate the PC ethernet connection latest driver folder</text:p>
        </text:list-item>
        <text:list-item>
          <text:p text:style-name="Numbering_20_1_Content_Last"> Select <text:span text:style-name="Strong_20_Emphasis">Next</text:span>, wait and select <text:span text:style-name="Strong_20_Emphasis">Close</text:span></text:p>
        </text:list-item>
      </text:list>
      <text:p text:style-name="Text_20_body">Then to reset the PC TCP/IP and flush the DNS:</text:p>
      <text:list text:style-name="Numbering_20_1" text:continue-numbering="false">
        <text:list-item>
          <text:p text:style-name="Numbering_20_1_Content_First"> Search Command Prompt and run as admin</text:p>
        </text:list-item>
        <text:list-item>
          <text:p text:style-name="Numbering_20_1_Content"> Type in <text:span text:style-name="Strong_20_Emphasis">netsh int ip reset c:\resetlog.txt</text:span> and press <text:span text:style-name="Strong_20_Emphasis">Enter</text:span></text:p>
        </text:list-item>
        <text:list-item>
          <text:p text:style-name="Numbering_20_1_Content"> Type in <text:span text:style-name="Strong_20_Emphasis">ipconfig /flushdns</text:span> and press <text:span text:style-name="Strong_20_Emphasis">Enter</text:span></text:p>
        </text:list-item>
        <text:list-item>
          <text:p text:style-name="Numbering_20_1_Content_Last"> Restart computer</text:p>
        </text:list-item>
      </text:list>
      <text:p text:style-name="Text_20_body">Additional troubleshooting tips:</text:p>
      <text:list text:style-name="List_20_1" text:continue-numbering="false">
        <text:list-item>
          <text:p text:style-name="LastListParagraph_List_20_1_Content_First"> Check the network adapter IPv4 &gt; Advanced &gt; Automatic metric settings and set the ethernet adapter with the spiders interface metric closer to 1 or check automatic.</text:p>
        </text:list-item>
      </text:list>
      <text:p text:style-name="Text_20_body">If following the above does not work, send us an email at support@go-ci.com for further support.</text:p>
      <text:h text:style-name="Heading_20_2" text:outline-level="2"><text:bookmark-start text:name="__RefHeading___configure_a_hardware_system_with_multiple_modules_14"/><text:bookmark-start text:name="configure_a_hardware_system_with_multiple_modules"/>Configure a Hardware System with Multiple Modules<text:bookmark-end text:name="__RefHeading___configure_a_hardware_system_with_multiple_modules_14"/><text:bookmark-end text:name="configure_a_hardware_system_with_multiple_modules"/></text:h>
      <text:p text:style-name="Text_20_body">EDM supports hardware systems with multiple front-end modules, which can be configured under <text:span text:style-name="Strong_20_Emphasis">Tools &gt; Spider Configuration</text:span>. All modules must be on the same IP network, connected by a Spider-HUB or chassis. </text:p>
      <text:h text:style-name="Heading_20_2" text:outline-level="2"><text:bookmark-start text:name="__RefHeading___nextrunning_edm_15"/><text:bookmark-start text:name="nextrunning_edm"/>Next: Running EDM<text:bookmark-end text:name="__RefHeading___nextrunning_edm_15"/><text:bookmark-end text:name="nextrunning_edm"/></text:h>
      <text:p text:style-name="Text_20_body"><text:a xlink:type="simple" xlink:href="https://help.go-ci.com/general:tutorial" text:style-name="Internet_20_link" text:visited-style-name="Visited_20_Internet_20_Link">Running ED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09::03:32</meta:creation-date>
    <dc:creator>Generated</dc:creator>
    <dc:date>2026-08-26T09::03:32</dc:date>
    <dc:language>en-US</dc:language>
    <meta:editing-cycles>1</meta:editing-cycles>
    <meta:editing-duration>PT0S</meta:editing-duration>
    <dc:title>general:ip-connect</dc:title>
  </office:meta>
</office:document-meta>
</file>