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4f2c33dc76d938de0e8048747c866b0.png"/>
  <manifest:file-entry manifest:media-type="image/png" manifest:full-path="Pictures/2deab038412cf5a686c039891b5c5f86.png"/>
  <manifest:file-entry manifest:media-type="image/png" manifest:full-path="Pictures/5efec2d9d64240a7a6a93585590d0b2e.png"/>
  <manifest:file-entry manifest:media-type="image/png" manifest:full-path="Pictures/f6c1b0358a7a303826becb18629057e1.png"/>
  <manifest:file-entry manifest:media-type="image/png" manifest:full-path="Pictures/adfff2e8287b7e013ad126eb41fbbf9c.png"/>
  <manifest:file-entry manifest:media-type="image/png" manifest:full-path="Pictures/b60a3a6396b71925ff35963e6a52328b.png"/>
  <manifest:file-entry manifest:media-type="image/png" manifest:full-path="Pictures/3ad7d4ffac61aff7079677601c85e5ff.png"/>
  <manifest:file-entry manifest:media-type="image/png" manifest:full-path="Pictures/cba98fb2e27ed4a18a48fb2361981531.png"/>
  <manifest:file-entry manifest:media-type="image/png" manifest:full-path="Pictures/dd99a822483be9dc2417f467ae25c9e5.png"/>
  <manifest:file-entry manifest:media-type="image/png" manifest:full-path="Pictures/658e4157683a065eb7a1fbf4844ebf67.png"/>
  <manifest:file-entry manifest:media-type="image/png" manifest:full-path="Pictures/ce38a6b377b606b7f4a27b8e311f3799.png"/>
  <manifest:file-entry manifest:media-type="image/png" manifest:full-path="Pictures/58b960916d42258eb4f5b93f289581f7.png"/>
  <manifest:file-entry manifest:media-type="image/png" manifest:full-path="Pictures/0b2a28efed0cebed7ac29465721e3322.png"/>
  <manifest:file-entry manifest:media-type="image/png" manifest:full-path="Pictures/01ec417f5daf834f2df0042380d3cd32.png"/>
  <manifest:file-entry manifest:media-type="image/png" manifest:full-path="Pictures/2dde3db11f8c395857ad11dd089ab45b.png"/>
  <manifest:file-entry manifest:media-type="image/png" manifest:full-path="Pictures/f6fb58416127481b9cb7dba44f736522.png"/>
  <manifest:file-entry manifest:media-type="image/png" manifest:full-path="Pictures/c38069db7e6d73842a71f1c488b7e43e.png"/>
  <manifest:file-entry manifest:media-type="image/png" manifest:full-path="Pictures/f353a8db5e17688f38d109480c204c5e.png"/>
  <manifest:file-entry manifest:media-type="image/png" manifest:full-path="Pictures/f8841e43bc770d87a33ba25f130bd747.png"/>
  <manifest:file-entry manifest:media-type="image/png" manifest:full-path="Pictures/0f3124a4885b62f8393b1bd51535c0d5.png"/>
  <manifest:file-entry manifest:media-type="image/png" manifest:full-path="Pictures/9f1afd163cf73bef3add6a5a6b84bdc3.png"/>
  <manifest:file-entry manifest:media-type="image/png" manifest:full-path="Pictures/348eaeacd994c98a8e9a4c0405419007.png"/>
  <manifest:file-entry manifest:media-type="image/png" manifest:full-path="Pictures/0fceaf9fb11e6444abd908028aefe393.png"/>
  <manifest:file-entry manifest:media-type="image/jpeg" manifest:full-path="Pictures/df619dda710d1f144eb98a09211b681f.jpg"/>
  <manifest:file-entry manifest:media-type="image/png" manifest:full-path="Pictures/fa3c17cf31280727b16da9deae8ccf2f.png"/>
  <manifest:file-entry manifest:media-type="image/png" manifest:full-path="Pictures/564f9b19ce8359bbe4d2acff729f8fe2.png"/>
  <manifest:file-entry manifest:media-type="image/png" manifest:full-path="Pictures/1f0c8199ae1ee66d42381b05b23f6535.png"/>
  <manifest:file-entry manifest:media-type="image/png" manifest:full-path="Pictures/90882c4edd5af9c8f4cfc82e7c465c29.png"/>
  <manifest:file-entry manifest:media-type="image/png" manifest:full-path="Pictures/a28f056f2ee3dca4cb96ea7bd81c89c6.png"/>
  <manifest:file-entry manifest:media-type="image/png" manifest:full-path="Pictures/0aa171d5964ad8a178fd0c4c16200f1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neral:tutorial"/><text:bookmark-start text:name="__RefHeading___running_edm_1"/><text:bookmark-start text:name="running_edm"/>Running EDM<text:bookmark-end text:name="__RefHeading___running_edm_1"/><text:bookmark-end text:name="running_edm"/></text:h>
      <text:p text:style-name="Text_20_body">You are now ready to launch EDM. This section will explain the basics of configuring a system, running a test, and saving data.</text:p>
      <text:h text:style-name="Heading_20_2" text:outline-level="2"><text:bookmark-start text:name="__RefHeading___create_and_connect_to_a_database_2"/><text:bookmark-start text:name="create_and_connect_to_a_database"/>Create and Connect to a Database<text:bookmark-end text:name="__RefHeading___create_and_connect_to_a_database_2"/><text:bookmark-end text:name="create_and_connect_to_a_database"/></text:h>
      <text:p text:style-name="Text_20_body"><text:span text:style-name="Strong_20_Emphasis">Note: this section is only applicable for versions 10.0 and earlier. Skip this section if you have a more recent version.</text:span></text:p>
      <text:p text:style-name="Text_20_body">EDM adopts Microsoft SQL server to store and manage test configurations. The EDM installer checks and installs SQL server before EDM is installed. The EDM installer automatically creates a SQL server instance for EDM. The user may run the SQL server installer to manually create an instance for EDM. The latest EDM software supports SQL server 2008 R2, 2014, 2017, and 2019. </text:p>
      <text:p text:style-name="Text_20_body">It is necessary to create a database to store and access test configuration data. When you first open EDM, the Database Access Wizard will be displayed. Select <text:span text:style-name="Strong_20_Emphasis">Create a New Database</text:span> to create a new empty database. Click on the <text:span text:style-name="Strong_20_Emphasis">Next</text:span> button, enter a new database name, and click the <text:span text:style-name="Strong_20_Emphasis">Create</text:span> button. Then, click the Access button after the database has been created.</text:p>
      <text:p text:style-name="Text_20_body"><draw:frame draw:style-name="mediacenter" draw:name="0" text:anchor-type="paragraph" draw:z-index="0" svg:width="11.90625cm" svg:height="10.275776273885cm"><draw:image xlink:href="Pictures/04f2c33dc76d938de0e8048747c866b0.png" xlink:type="simple" xlink:show="embed" xlink:actuate="onLoad"/></draw:frame></text:p>
      <text:p text:style-name="Preformatted_20_Text">There are two password controls in the EDM software. One password accesses the database server and the other password logs into EDM as a user. The database password is rarely used.</text:p>
      <text:p text:style-name="Text_20_body">When creating a new database, check the box as shown below to copy libraries of channel table, sensor parameters, shaker parameters, and configured systems from the current database.</text:p>
      <text:p text:style-name="Text_20_body"><draw:frame draw:style-name="mediacenter" draw:name="1" text:anchor-type="paragraph" draw:z-index="1" svg:width="11.90625cm" svg:height="10.292881646655cm"><draw:image xlink:href="Pictures/2deab038412cf5a686c039891b5c5f86.png" xlink:type="simple" xlink:show="embed" xlink:actuate="onLoad"/></draw:frame></text:p>
      <text:p text:style-name="Text_20_body">Alternatively, to open an existing database, select <text:span text:style-name="Strong_20_Emphasis">Switch to another database</text:span> and in the next window select the database to use.</text:p>
      <text:p text:style-name="Text_20_body"><draw:frame draw:style-name="mediacenter" draw:name="2" text:anchor-type="paragraph" draw:z-index="2" svg:width="11.90625cm" svg:height="10.288118708054cm"><draw:image xlink:href="Pictures/5efec2d9d64240a7a6a93585590d0b2e.png" xlink:type="simple" xlink:show="embed" xlink:actuate="onLoad"/></draw:frame></text:p>
      <text:p text:style-name="Text_20_body"><text:span text:style-name="Strong_20_Emphasis">Note</text:span>: the database and server can also be configured on the Start Page of EDM. In order to enable this feature, go to <text:span text:style-name="Strong_20_Emphasis">Global Settings &gt; VCS Settings</text:span> and enable the setting <text:span text:style-name="Strong_20_Emphasis">“On the start page, display database server”</text:span></text:p>
      <text:h text:style-name="Heading_20_2" text:outline-level="2"><text:bookmark-start text:name="__RefHeading___configuring_a_system_3"/><text:bookmark-start text:name="configuring_a_system"/>Configuring a System<text:bookmark-end text:name="__RefHeading___configuring_a_system_3"/><text:bookmark-end text:name="configuring_a_system"/></text:h>
      <text:p text:style-name="Text_20_body">A data acquisition or controller system can be configured from any combination of available front-end modules connected to the LAN. The desktop software can store multiple configurations and recall any one of them for a test.</text:p>
      <text:p text:style-name="Text_20_body">When all the front-end modules have been connected, bring up the hardware configuration window by clicking on <text:span text:style-name="Strong_20_Emphasis">Spider Config</text:span>, or <text:span text:style-name="Strong_20_Emphasis">Tools→Spider Configuration</text:span>.</text:p>
      <text:p text:style-name="Text_20_body"><draw:frame draw:style-name="mediacenter" draw:name="3" text:anchor-type="paragraph" draw:z-index="3" svg:width="3.96875cm" style:rel-width="100%" svg:height="2.8381177325581cm" style:rel-height="scale"><draw:image xlink:href="Pictures/f6c1b0358a7a303826becb18629057e1.png" xlink:type="simple" xlink:show="embed" xlink:actuate="onLoad"/></draw:frame>
<draw:frame draw:style-name="mediacenter" draw:name="4" text:anchor-type="paragraph" draw:z-index="4" svg:width="6.6145833333333cm" style:rel-width="100%" svg:height="1.5124253902663cm" style:rel-height="scale"><draw:image xlink:href="Pictures/adfff2e8287b7e013ad126eb41fbbf9c.png" xlink:type="simple" xlink:show="embed" xlink:actuate="onLoad"/></draw:frame></text:p>
      <text:p text:style-name="Text_20_body">Detected and previously used modules will be listed on the left side by IP address and serial number. The top right section shows the modules in the currently selected system and the section below lists settings for the selected module. To create a new system, click the <text:span text:style-name="Strong_20_Emphasis">Create a New Spider System</text:span> button on the bottom left, enter a name for the system, and select the module or modules to include.</text:p>
      <text:p text:style-name="Text_20_body"><draw:frame draw:style-name="mediacenter" draw:name="5" text:anchor-type="paragraph" draw:z-index="5" svg:width="18.520833333333cm" style:rel-width="100%" svg:height="13.542901844532cm" style:rel-height="scale"><draw:image xlink:href="Pictures/b60a3a6396b71925ff35963e6a52328b.png" xlink:type="simple" xlink:show="embed" xlink:actuate="onLoad"/></draw:frame></text:p>
      <text:p text:style-name="Text_20_body">Multiple Spider systems can be managed in a list of Spider systems. Descriptions for the following actions are listed below:</text:p>
      <text:p text:style-name="Text_20_body"><draw:frame draw:style-name="mediacenter" draw:name="6" text:anchor-type="paragraph" draw:z-index="6" svg:width="15.875cm" svg:height="3.3487742303307cm"><draw:image xlink:href="Pictures/3ad7d4ffac61aff7079677601c85e5ff.png" xlink:type="simple" xlink:show="embed" xlink:actuate="onLoad"/></draw:frame></text:p>
      <text:p text:style-name="Text_20_body"><text:span text:style-name="Strong_20_Emphasis">Rename</text:span>: changes the labeling name for a system</text:p>
      <text:p text:style-name="Text_20_body"><text:span text:style-name="Strong_20_Emphasis">Delete</text:span>: removes the system from the list. Each EDM test must have an attached Spider System, so deleting a system requires the user to select a replacement Spider system for any of its existing tests. </text:p>
      <text:p text:style-name="Text_20_body"><text:span text:style-name="Strong_20_Emphasis">Set as default</text:span>: sets the currently selected system as default. Newly created tests going forward will now be created with this system.</text:p>
      <text:p text:style-name="Text_20_body"><draw:frame draw:style-name="mediacenter" draw:name="7" text:anchor-type="paragraph" draw:z-index="7" svg:width="13.229166666667cm" svg:height="1.7406798245614cm"><draw:image xlink:href="Pictures/cba98fb2e27ed4a18a48fb2361981531.png" xlink:type="simple" xlink:show="embed" xlink:actuate="onLoad"/></draw:frame></text:p>
      <text:p text:style-name="Text_20_body"><text:span text:style-name="Strong_20_Emphasis">Set System as Default and Apply to All Tests</text:span>: sets the currently selected system as default, and also assigns this system to all tests in the database.</text:p>
      <text:p text:style-name="Text_20_body"><draw:frame draw:style-name="mediacenter" draw:name="8" text:anchor-type="paragraph" draw:z-index="8" svg:width="13.229166666667cm" svg:height="3.219894529439cm"><draw:image xlink:href="Pictures/dd99a822483be9dc2417f467ae25c9e5.png" xlink:type="simple" xlink:show="embed" xlink:actuate="onLoad"/></draw:frame></text:p>
      <text:p text:style-name="Text_20_body"><text:span text:style-name="Strong_20_Emphasis">Report</text:span>: the report functions generate a document describing all the details for the relevant system.</text:p>
      <text:p text:style-name="Text_20_body"><draw:frame draw:style-name="mediacenter" draw:name="9" text:anchor-type="paragraph" draw:z-index="9" svg:width="13.229166666667cm" svg:height="2.3787460567823cm"><draw:image xlink:href="Pictures/658e4157683a065eb7a1fbf4844ebf67.png" xlink:type="simple" xlink:show="embed" xlink:actuate="onLoad"/></draw:frame></text:p>
      <text:p text:style-name="Text_20_body"><text:span text:style-name="Strong_20_Emphasis">Import/Export</text:span>: hardware systems can be imported and exported as SSK files</text:p>
      <text:p text:style-name="Text_20_body"><text:span text:style-name="Strong_20_Emphasis">Config IP Address</text:span>: if the Spider hardware is detectable on the LAN network, the IP address can be set through this function (this can also be done using the program Front-End IP Address Setup).</text:p>
      <text:h text:style-name="Heading_20_2" text:outline-level="2"><text:bookmark-start text:name="__RefHeading___updating_firmware_4"/><text:bookmark-start text:name="updating_firmware"/>Updating Firmware<text:bookmark-end text:name="__RefHeading___updating_firmware_4"/><text:bookmark-end text:name="updating_firmware"/></text:h>
      <text:p text:style-name="Text_20_body">All front-end devices should be kept up to date with the latest firmware to ensure the best operation. The desktop software will automatically detect and update the firmware on connected modules. To manually update or change the firmware on a device, contact a Crystal Instruments tech support engineer at +1-408-986-8880.</text:p>
      <text:h text:style-name="Heading_20_2" text:outline-level="2"><text:bookmark-start text:name="__RefHeading___creating_a_new_test_5"/><text:bookmark-start text:name="creating_a_new_test"/>Creating a New Test<text:bookmark-end text:name="__RefHeading___creating_a_new_test_5"/><text:bookmark-end text:name="creating_a_new_test"/></text:h>
      <text:p text:style-name="Text_20_body">Once the front-end system has been configured and connected, a test can be set up by clicking on <text:span text:style-name="Strong_20_Emphasis">New Test</text:span>.</text:p>
      <text:p text:style-name="Text_20_body"><draw:frame draw:style-name="mediacenter" draw:name="10" text:anchor-type="paragraph" draw:z-index="10" svg:width="2.6458333333333cm" style:rel-width="100%" svg:height="2.4951213080169cm" style:rel-height="scale"><draw:image xlink:href="Pictures/ce38a6b377b606b7f4a27b8e311f3799.png" xlink:type="simple" xlink:show="embed" xlink:actuate="onLoad"/></draw:frame></text:p>
      <text:p text:style-name="Text_20_body">Click on <text:span text:style-name="Strong_20_Emphasis">Test Config</text:span> (or click the Config button from the control panel) to access test configuration parameters.</text:p>
      <text:p text:style-name="Text_20_body"><draw:frame draw:style-name="mediacenter" draw:name="11" text:anchor-type="paragraph" draw:z-index="11" svg:width="3.96875cm" style:rel-width="100%" svg:height="1.5824762658228cm" style:rel-height="scale"><draw:image xlink:href="Pictures/58b960916d42258eb4f5b93f289581f7.png" xlink:type="simple" xlink:show="embed" xlink:actuate="onLoad"/></draw:frame></text:p>
      <text:p text:style-name="Text_20_body">The <text:span text:style-name="Strong_20_Emphasis">Test Configuration</text:span> area is a multiple-tab dialog box that allows the user to set up the analysis parameters, run schedule, event-action rules and other settings. Some of these parameters can also be manually set directly on the control panel while a test is running. </text:p>
      <text:p text:style-name="Text_20_body"><draw:frame draw:style-name="mediacenter" draw:name="12" text:anchor-type="paragraph" draw:z-index="12" svg:width="15.875cm" svg:height="12.473214285714cm"><draw:image xlink:href="Pictures/0b2a28efed0cebed7ac29465721e3322.png" xlink:type="simple" xlink:show="embed" xlink:actuate="onLoad"/></draw:frame></text:p>
      <text:p text:style-name="Text_20_body">A test can be controlled by the buttons on the <text:span text:style-name="Strong_20_Emphasis">Control Panel</text:span> and on the <text:span text:style-name="Strong_20_Emphasis">Control Toolbar</text:span>.</text:p>
      <text:p text:style-name="Text_20_body"><draw:frame draw:style-name="mediacenter" draw:name="13" text:anchor-type="paragraph" draw:z-index="13" svg:width="7.9375cm" style:rel-width="100%" svg:height="7.6822002923977cm" style:rel-height="scale"><draw:image xlink:href="Pictures/01ec417f5daf834f2df0042380d3cd32.png" xlink:type="simple" xlink:show="embed" xlink:actuate="onLoad"/></draw:frame>
<draw:frame draw:style-name="mediacenter" draw:name="14" text:anchor-type="paragraph" draw:z-index="14" svg:width="9.2604166666667cm" style:rel-width="100%" svg:height="1.3095538720539cm" style:rel-height="scale"><draw:image xlink:href="Pictures/2dde3db11f8c395857ad11dd089ab45b.png" xlink:type="simple" xlink:show="embed" xlink:actuate="onLoad"/></draw:frame></text:p>
      <text:h text:style-name="Heading_20_2" text:outline-level="2"><text:bookmark-start text:name="__RefHeading___saving_signals_and_recording_time_streams_6"/><text:bookmark-start text:name="saving_signals_and_recording_time_streams"/>Saving Signals and Recording Time Streams<text:bookmark-end text:name="__RefHeading___saving_signals_and_recording_time_streams_6"/><text:bookmark-end text:name="saving_signals_and_recording_time_streams"/></text:h>
      <text:p text:style-name="Text_20_body">Different options are available to save measurement data. EDM uses the terms <text:span text:style-name="Strong_20_Emphasis">Save</text:span> for block data and <text:span text:style-name="Strong_20_Emphasis">Record</text:span> for time stream data. Blocks of data, which include time-domain and frequency domain blocks, can be manually saved by clicking the <text:span text:style-name="Strong_20_Emphasis">Save Sigs</text:span> button or automatically captured based on a trigger setting. Time stream data can be recorded manually by pressing the <text:span text:style-name="Strong_20_Emphasis">Rec./Stop</text:span> button or by using a run schedule. Data can be stored on the internal flash memory of the front-end device or on a hard drive connected to the PC.</text:p>
      <text:p text:style-name="Text_20_body">To select which signals to save or record, click on <text:span text:style-name="Strong_20_Emphasis">Setup→Measured Signals</text:span>. Under this tab, signals are organized according to their type; each signal can save or record. </text:p>
      <text:p text:style-name="Text_20_body"><draw:frame draw:style-name="mediacenter" draw:name="15" text:anchor-type="paragraph" draw:z-index="15" svg:width="6.6145833333333cm" style:rel-width="100%" svg:height="5.2916666666667cm" style:rel-height="scale"><draw:image xlink:href="Pictures/f6fb58416127481b9cb7dba44f736522.png" xlink:type="simple" xlink:show="embed" xlink:actuate="onLoad"/></draw:frame></text:p>
      <text:p text:style-name="Text_20_body">The signals checked in the <text:span text:style-name="Strong_20_Emphasis">Save List</text:span> column (below) can be automatically saved when the user presses the Save button on the control panel, or when an <text:span text:style-name="Strong_20_Emphasis">Event Action Rule</text:span> generates a <text:span text:style-name="Strong_20_Emphasis">Save Signal</text:span> action. Currently displayed signals can also be saved by pressing <text:span text:style-name="Strong_20_Emphasis">Ctrl+S</text:span> or by clicking on the small disk icon on the top of the window. </text:p>
      <text:p text:style-name="Text_20_body"><draw:frame draw:style-name="mediacenter" draw:name="16" text:anchor-type="paragraph" draw:z-index="16" svg:width="18.520833333333cm" style:rel-width="100%" svg:height="14.54047880117cm" style:rel-height="scale"><draw:image xlink:href="Pictures/c38069db7e6d73842a71f1c488b7e43e.png" xlink:type="simple" xlink:show="embed" xlink:actuate="onLoad"/></draw:frame></text:p>
      <text:p text:style-name="Text_20_body"><draw:frame draw:style-name="mediacenter" draw:name="17" text:anchor-type="paragraph" draw:z-index="17" svg:width="15.875cm" svg:height="2.5448473282443cm"><draw:image xlink:href="Pictures/f353a8db5e17688f38d109480c204c5e.png" xlink:type="simple" xlink:show="embed" xlink:actuate="onLoad"/></draw:frame></text:p>
      <text:h text:style-name="Heading_20_2" text:outline-level="2"><text:bookmark-start text:name="__RefHeading___view_live_signals_7"/><text:bookmark-start text:name="view_live_signals"/>View Live Signals<text:bookmark-end text:name="__RefHeading___view_live_signals_7"/><text:bookmark-end text:name="view_live_signals"/></text:h>
      <text:p text:style-name="Text_20_body">To view a live signal, find it from the list of available live signals on the left side in EDM. Right-click the signal and select <text:span text:style-name="Strong_20_Emphasis">Display</text:span> in New Window.</text:p>
      <text:p text:style-name="Text_20_body"><draw:frame draw:style-name="mediacenter" draw:name="18" text:anchor-type="paragraph" draw:z-index="18" svg:width="10.583333333333cm" svg:height="10.305489260143cm"><draw:image xlink:href="Pictures/f8841e43bc770d87a33ba25f130bd747.png" xlink:type="simple" xlink:show="embed" xlink:actuate="onLoad"/></draw:frame></text:p>
      <text:p text:style-name="Text_20_body">You can also select <text:span text:style-name="Strong_20_Emphasis">View→New Signal Display Window</text:span>. This brings up the Window Customizer dialog box where you can select which signals to display and which type of display window to use.</text:p>
      <text:p text:style-name="Text_20_body"><draw:frame draw:style-name="mediacenter" draw:name="19" text:anchor-type="paragraph" draw:z-index="19" svg:width="15.875cm" svg:height="12.642792792793cm"><draw:image xlink:href="Pictures/0f3124a4885b62f8393b1bd51535c0d5.png" xlink:type="simple" xlink:show="embed" xlink:actuate="onLoad"/></draw:frame></text:p>
      <text:p text:style-name="Text_20_body">The spectrum can also be displayed with and without tolerance.
Double click to display with tolerances. Right-click to display without tolerances.</text:p>
      <text:p text:style-name="Text_20_body"><draw:frame draw:style-name="mediacenter" draw:name="20" text:anchor-type="paragraph" draw:z-index="20" svg:width="10.583333333333cm" svg:height="12.688141923436cm"><draw:image xlink:href="Pictures/9f1afd163cf73bef3add6a5a6b84bdc3.png" xlink:type="simple" xlink:show="embed" xlink:actuate="onLoad"/></draw:frame></text:p>
      <text:h text:style-name="Heading_20_2" text:outline-level="2"><text:bookmark-start text:name="__RefHeading___run_folders_8"/><text:bookmark-start text:name="run_folders"/>Run Folders<text:bookmark-end text:name="__RefHeading___run_folders_8"/><text:bookmark-end text:name="run_folders"/></text:h>
      <text:p text:style-name="Text_20_body">Every time the user presses the <text:span text:style-name="Strong_20_Emphasis">Run</text:span> button on the <text:span text:style-name="Strong_20_Emphasis">Control Panel</text:span>, a <text:span text:style-name="Strong_20_Emphasis">Run folder</text:span> is created on the disk by default. Data files and a runlog are saved in the Run folder. </text:p>
      <text:p text:style-name="Text_20_body"><draw:frame draw:style-name="mediacenter" draw:name="21" text:anchor-type="paragraph" draw:z-index="21" svg:width="7.9375cm" style:rel-width="100%" svg:height="11.465277777778cm" style:rel-height="scale"><draw:image xlink:href="Pictures/348eaeacd994c98a8e9a4c0405419007.png" xlink:type="simple" xlink:show="embed" xlink:actuate="onLoad"/></draw:frame></text:p>
      <text:p text:style-name="Text_20_body">To save all the data files into one single folder, right-click on the <text:span text:style-name="Strong_20_Emphasis">Run Folders</text:span> pane and select “Use this Run folder for all Runs”. </text:p>
      <text:p text:style-name="Text_20_body"><draw:frame draw:style-name="mediacenter" draw:name="22" text:anchor-type="paragraph" draw:z-index="22" svg:width="9.2604166666667cm" style:rel-width="100%" svg:height="11.139736519608cm" style:rel-height="scale"><draw:image xlink:href="Pictures/0fceaf9fb11e6444abd908028aefe393.png" xlink:type="simple" xlink:show="embed" xlink:actuate="onLoad"/></draw:frame></text:p>
      <text:p text:style-name="Text_20_body">A Run folder can be opened, renamed or exported. When a Run Folder is exported, all the data files in the Run Folder will be copied to the target folder.</text:p>
      <text:p text:style-name="Text_20_body">When the run folder is exported to. MAT format (matlab), the exported file contains the information about the data acquisition time and the signal export time.</text:p>
      <text:p text:style-name="Text_20_body"><draw:frame draw:style-name="mediacenter" draw:name="23" text:anchor-type="paragraph" draw:z-index="23" svg:width="18.520833333333cm" style:rel-width="100%" svg:height="10.31875cm" style:rel-height="scale"><draw:image xlink:href="Pictures/df619dda710d1f144eb98a09211b681f.jpg" xlink:type="simple" xlink:show="embed" xlink:actuate="onLoad"/></draw:frame></text:p>
      <text:p text:style-name="Text_20_body">Right Clicking on the <text:span text:style-name="Strong_20_Emphasis">empty space</text:span> of the Run Folders tab will display a context menu that allow users to <text:span text:style-name="Strong_20_Emphasis">create or add existing run folders</text:span>. As well as allow users to choose which information to be displayed next to the saved signals name, such as <text:span text:style-name="Strong_20_Emphasis">run level</text:span> or <text:span text:style-name="Strong_20_Emphasis">date and time</text:span>.</text:p>
      <text:p text:style-name="Text_20_body"><draw:frame draw:style-name="mediacenter" draw:name="24" text:anchor-type="paragraph" draw:z-index="24" svg:width="9.2604166666667cm" style:rel-width="100%" svg:height="15.088650932401cm" style:rel-height="scale"><draw:image xlink:href="Pictures/fa3c17cf31280727b16da9deae8ccf2f.png" xlink:type="simple" xlink:show="embed" xlink:actuate="onLoad"/></draw:frame></text:p>
      <text:p text:style-name="Text_20_body">Selecting the above ‘<text:span text:style-name="Strong_20_Emphasis">Add Existing Run Folders</text:span>’, users can add a single or multiple run folders into the current test.</text:p>
      <text:p text:style-name="Text_20_body"><draw:frame draw:style-name="mediacenter" draw:name="25" text:anchor-type="paragraph" draw:z-index="25" svg:width="18.520833333333cm" style:rel-width="100%" svg:height="12.79304029304cm" style:rel-height="scale"><draw:image xlink:href="Pictures/564f9b19ce8359bbe4d2acff729f8fe2.png" xlink:type="simple" xlink:show="embed" xlink:actuate="onLoad"/></draw:frame>
<draw:frame draw:style-name="mediacenter" draw:name="26" text:anchor-type="paragraph" draw:z-index="26" svg:width="7.9375cm" style:rel-width="100%" svg:height="12.161123853211cm" style:rel-height="scale"><draw:image xlink:href="Pictures/1f0c8199ae1ee66d42381b05b23f6535.png" xlink:type="simple" xlink:show="embed" xlink:actuate="onLoad"/></draw:frame></text:p>
      <text:h text:style-name="Heading_20_2" text:outline-level="2"><text:bookmark-start text:name="__RefHeading___view_saved_data_9"/><text:bookmark-start text:name="view_saved_data"/>View Saved Data<text:bookmark-end text:name="__RefHeading___view_saved_data_9"/><text:bookmark-end text:name="view_saved_data"/></text:h>
      <text:p text:style-name="Text_20_body">Saved signals for the current test are shown under the Run Folders tab on the left of the screen. Right-click on any listed signal to display it.</text:p>
      <text:p text:style-name="Text_20_body"><draw:frame draw:style-name="mediacenter" draw:name="27" text:anchor-type="paragraph" draw:z-index="27" svg:width="9.2604166666667cm" style:rel-width="100%" svg:height="9.6165865384615cm" style:rel-height="scale"><draw:image xlink:href="Pictures/90882c4edd5af9c8f4cfc82e7c465c29.png" xlink:type="simple" xlink:show="embed" xlink:actuate="onLoad"/></draw:frame></text:p>
      <text:p text:style-name="Text_20_body">To view the data files saved by other tests, click on the Data Files tab and browse the folder:</text:p>
      <text:p text:style-name="Text_20_body"><draw:frame draw:style-name="mediacenter" draw:name="28" text:anchor-type="paragraph" draw:z-index="28" svg:width="7.9375cm" style:rel-width="100%" svg:height="10.625599041534cm" style:rel-height="scale"><draw:image xlink:href="Pictures/a28f056f2ee3dca4cb96ea7bd81c89c6.png" xlink:type="simple" xlink:show="embed" xlink:actuate="onLoad"/></draw:frame></text:p>
      <text:h text:style-name="Heading_20_2" text:outline-level="2"><text:bookmark-start text:name="__RefHeading___create_a_report_10"/><text:bookmark-start text:name="create_a_report"/>Create a Report<text:bookmark-end text:name="__RefHeading___create_a_report_10"/><text:bookmark-end text:name="create_a_report"/></text:h>
      <text:p text:style-name="Text_20_body"><draw:frame draw:style-name="mediacenter" draw:name="29" text:anchor-type="paragraph" draw:z-index="29" svg:width="6.6145833333333cm" style:rel-width="100%" svg:height="17.660505174292cm" style:rel-height="scale"><draw:image xlink:href="Pictures/0aa171d5964ad8a178fd0c4c16200f12.png" xlink:type="simple" xlink:show="embed" xlink:actuate="onLoad"/></draw:frame></text:p>
      <text:p text:style-name="Text_20_body">Click on the (<text:span text:style-name="Strong_20_Emphasis">Define my own report template…</text:span>) command under Report to define a template. Then click on any templates that were previously defined to generate the repor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4T22::51:37</meta:creation-date>
    <dc:creator>Generated</dc:creator>
    <dc:date>2026-08-14T22::51:37</dc:date>
    <dc:language>en-US</dc:language>
    <meta:editing-cycles>1</meta:editing-cycles>
    <meta:editing-duration>PT0S</meta:editing-duration>
    <dc:title>general:tutorial</dc:title>
  </office:meta>
</office:document-meta>
</file>