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al:coco-modal-analysis"/><text:bookmark-start text:name="__RefHeading___coco_modal_analysis_1"/><text:bookmark-start text:name="coco_modal_analysis"/>CoCo Modal Analysis<text:bookmark-end text:name="__RefHeading___coco_modal_analysis_1"/><text:bookmark-end text:name="coco_modal_analys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9::31:25</meta:creation-date>
    <dc:creator>Generated</dc:creator>
    <dc:date>2026-09-13T09::31:25</dc:date>
    <dc:language>en-US</dc:language>
    <meta:editing-cycles>1</meta:editing-cycles>
    <meta:editing-duration>PT0S</meta:editing-duration>
    <dc:title>modal:coco-modal-analysis</dc:title>
  </office:meta>
</office:document-meta>
</file>