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e266dfffa4cdae4033e95f1284f2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modal-analysis:stability-diagram"/><text:bookmark-start text:name="__RefHeading___stability_diagram_1"/><text:bookmark-start text:name="stability_diagram"/>Stability Diagram<text:bookmark-end text:name="__RefHeading___stability_diagram_1"/><text:bookmark-end text:name="stability_diagram"/></text:h>
      <text:p text:style-name="Text_20_body"><draw:frame draw:style-name="media" draw:name="0" text:anchor-type="as-char" draw:z-index="0" svg:width="15.875cm" svg:height="8.5328125cm"><draw:image xlink:href="Pictures/d4e266dfffa4cdae4033e95f1284f259.png" xlink:type="simple" xlink:show="embed" xlink:actuate="onLoad"/></draw:frame></text:p>
      <text:p text:style-name="Text_20_body">The Stability Diagram tab features a configurable plot with parmaeter control over the modal order, estimation method, MIF type, and pole sele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30:31</meta:creation-date>
    <dc:creator>Generated</dc:creator>
    <dc:date>2026-09-13T10::30:31</dc:date>
    <dc:language>en-US</dc:language>
    <meta:editing-cycles>1</meta:editing-cycles>
    <meta:editing-duration>PT0S</meta:editing-duration>
    <dc:title>modal:modal-analysis:stability-diagram</dc:title>
  </office:meta>
</office:document-meta>
</file>