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bcd7868e164525675f53597f06a518e.png"/>
  <manifest:file-entry manifest:media-type="image/png" manifest:full-path="Pictures/8036825636fddf4b1bf43e4613b3b54f.png"/>
  <manifest:file-entry manifest:media-type="image/gif" manifest:full-path="Pictures/f6cbabaa4cc632eac348538076d6fe1c.gif"/>
  <manifest:file-entry manifest:media-type="image/gif" manifest:full-path="Pictures/c06e3e868abf23978854c37238d95881.gif"/>
  <manifest:file-entry manifest:media-type="image/gif" manifest:full-path="Pictures/a5402c80f9a077b5204a87aaa912933a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a:fft-spectral-analysis"/><text:bookmark-start text:name="__RefHeading___post_analyzer_fft_spectral_analysis_1"/><text:bookmark-start text:name="post_analyzer_fft_spectral_analysis"/>Post Analyzer FFT Spectral Analysis<text:bookmark-end text:name="__RefHeading___post_analyzer_fft_spectral_analysis_1"/><text:bookmark-end text:name="post_analyzer_fft_spectral_analysis"/></text:h>
      <text:p text:style-name="Text_20_body">The FFT Spectral Analysis uses applications of the digital signal processing theory for input channel signals with the option to enable data conditioning.</text:p>
      <text:p text:style-name="Text_20_body"><draw:frame draw:style-name="media" draw:name="0" text:anchor-type="as-char" draw:z-index="0" svg:width="10.583333333333cm" svg:height="6.278970917226cm"><draw:image xlink:href="Pictures/3bcd7868e164525675f53597f06a518e.png" xlink:type="simple" xlink:show="embed" xlink:actuate="onLoad"/></draw:frame></text:p>
      <text:p text:style-name="Text_20_body">There are several signal computation options available for post processing.  The most used options are APS: Auto-power Spectra and FRF: Frequency Response Functions</text:p>
      <text:p text:style-name="Text_20_body"><draw:frame draw:style-name="media" draw:name="1" text:anchor-type="as-char" draw:z-index="1" svg:width="10.583333333333cm" svg:height="9.2476628688285cm"><draw:image xlink:href="Pictures/8036825636fddf4b1bf43e4613b3b54f.png" xlink:type="simple" xlink:show="embed" xlink:actuate="onLoad"/></draw:frame></text:p>
      <text:p text:style-name="Text_20_body">Results of selected options:</text:p>
      <text:p text:style-name="Text_20_body">Computation of time stream data results are displayed in signal window and resulting plots appear when double clicked or dragged into compatible graph.</text:p>
      <text:p text:style-name="Text_20_body"><draw:frame draw:style-name="media" draw:name="2" text:anchor-type="as-char" draw:z-index="2" svg:width="9.7366666666667cm" style:rel-width="100%" svg:height="11.1125cm" style:rel-height="scale"><draw:image xlink:href="Pictures/f6cbabaa4cc632eac348538076d6fe1c.gif" xlink:type="simple" xlink:show="embed" xlink:actuate="onLoad"/></draw:frame></text:p>
      <text:p text:style-name="Text_20_body"><text:span text:style-name="Strong_20_Emphasis">Auto-power Spectra:</text:span> APS is our in-house terminology for a standard FFT analysis.  Displays frequency spectrum corresponding amplitude after FFT and data processing. Typically results are displayed in Hz (Frequency) on the X-axis, 
EU Y-Axis scaled to dB, LogMag, or Lin Mag.</text:p>
      <text:p text:style-name="Text_20_body"><draw:frame draw:style-name="media" draw:name="3" text:anchor-type="as-char" draw:z-index="3" svg:width="23.8125cm" style:rel-width="100%" svg:height="15.875cm" style:rel-height="scale"><draw:image xlink:href="Pictures/c06e3e868abf23978854c37238d95881.gif" xlink:type="simple" xlink:show="embed" xlink:actuate="onLoad"/></draw:frame></text:p>
      <text:p text:style-name="Text_20_body"><text:span text:style-name="Strong_20_Emphasis">Frequency Response Function:</text:span> Often referred to as transfer functions, FRF describe the relationship between the input and output functions.  Result is commonly displayed in Frequency v Phase &amp; Frequency v EU similar to FFT analysis.</text:p>
      <text:p text:style-name="Text_20_body"><draw:frame draw:style-name="media" draw:name="4" text:anchor-type="as-char" draw:z-index="4" svg:width="23.8125cm" style:rel-width="100%" svg:height="15.875cm" style:rel-height="scale"><draw:image xlink:href="Pictures/a5402c80f9a077b5204a87aaa912933a.gif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8-25T07::07:31</meta:creation-date>
    <dc:creator>Generated</dc:creator>
    <dc:date>2026-08-25T07::07:31</dc:date>
    <dc:language>en-US</dc:language>
    <meta:editing-cycles>1</meta:editing-cycles>
    <meta:editing-duration>PT0S</meta:editing-duration>
    <dc:title>pa:fft-spectral-analysis</dc:title>
  </office:meta>
</office:document-meta>
</file>