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7b178350e32333021d72dfc95ab007.png"/>
  <manifest:file-entry manifest:media-type="image/png" manifest:full-path="Pictures/67c584ced156bcca9b12060fa002562d.png"/>
  <manifest:file-entry manifest:media-type="image/png" manifest:full-path="Pictures/c5e8a8aa8d25a6fe9b1b264c93dd078d.png"/>
  <manifest:file-entry manifest:media-type="image/png" manifest:full-path="Pictures/4bc6b5298353a1b61b7559b0d48922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by:quickguide:viewing_data_in_the_ruby_mobile_app"/><text:bookmark-start text:name="__RefHeading___viewing_data_in_the_ruby_mobile_app_1"/><text:bookmark-start text:name="viewing_data_in_the_ruby_mobile_app"/>Viewing Data in the Ruby Mobile App<text:bookmark-end text:name="__RefHeading___viewing_data_in_the_ruby_mobile_app_1"/><text:bookmark-end text:name="viewing_data_in_the_ruby_mobile_app"/></text:h>
      <text:p text:style-name="Text_20_body">To view the data recorded in the Ruby, connect to it via <text:span text:style-name="Strong_20_Emphasis">Bluetooth</text:span> or <text:span text:style-name="Strong_20_Emphasis">USB</text:span> then go to <text:span text:style-name="Strong_20_Emphasis">Devices</text:span> then <text:span text:style-name="Strong_20_Emphasis">Files</text:span>.</text:p>
      <text:p text:style-name="Text_20_body"><draw:frame draw:style-name="mediacenter" draw:name="0" text:anchor-type="paragraph" draw:z-index="0" svg:width="11.27125cm" svg:height="5.55625cm"><draw:image xlink:href="Pictures/1c7b178350e32333021d72dfc95ab007.png" xlink:type="simple" xlink:show="embed" xlink:actuate="onLoad"/></draw:frame>
<text:line-break/></text:p>
      <text:p text:style-name="Text_20_body">Download the files to the phone by tapping on them. Any files downloaded will be marked by a green check.</text:p>
      <text:p text:style-name="Text_20_body"><draw:frame draw:style-name="mediacenter" draw:name="1" text:anchor-type="paragraph" draw:z-index="1" svg:width="10.398125cm" svg:height="9.286875cm"><draw:image xlink:href="Pictures/67c584ced156bcca9b12060fa002562d.png" xlink:type="simple" xlink:show="embed" xlink:actuate="onLoad"/></draw:frame>
<text:line-break/></text:p>
      <text:p text:style-name="Text_20_body">Then the data can be viewed after it is downloaded.</text:p>
      <text:p text:style-name="Text_20_body"><draw:frame draw:style-name="mediacenter" draw:name="2" text:anchor-type="paragraph" draw:z-index="2" svg:width="10.503958333333cm" svg:height="21.457708333333cm"><draw:image xlink:href="Pictures/c5e8a8aa8d25a6fe9b1b264c93dd078d.png" xlink:type="simple" xlink:show="embed" xlink:actuate="onLoad"/></draw:frame>
<text:line-break/></text:p>
      <text:p text:style-name="Text_20_body">This data can also be viewed later in the <text:span text:style-name="Strong_20_Emphasis">Local Files</text:span> page without having to be connected to the Ruby.</text:p>
      <text:p text:style-name="Text_20_body"><draw:frame draw:style-name="mediacenter" draw:name="3" text:anchor-type="paragraph" draw:z-index="3" svg:width="9.604375cm" style:rel-width="100%" svg:height="19.52625cm" style:rel-height="scale"><draw:image xlink:href="Pictures/4bc6b5298353a1b61b7559b0d48922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2::11:13</meta:creation-date>
    <dc:creator>Generated</dc:creator>
    <dc:date>2026-08-15T02::11:13</dc:date>
    <dc:language>en-US</dc:language>
    <meta:editing-cycles>1</meta:editing-cycles>
    <meta:editing-duration>PT0S</meta:editing-duration>
    <dc:title>ruby:quickguide:viewing_data_in_the_ruby_mobile_app</dc:title>
  </office:meta>
</office:document-meta>
</file>