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3700522dba492665f8ba06b1ebad397.png"/>
  <manifest:file-entry manifest:media-type="image/png" manifest:full-path="Pictures/40e21ee126ad5e2bb80b7a787a4b8e0c.png"/>
  <manifest:file-entry manifest:media-type="image/png" manifest:full-path="Pictures/51024e99ad25d98dc7e5bf6f99c178ff.png"/>
  <manifest:file-entry manifest:media-type="image/png" manifest:full-path="Pictures/a0d8333165126d221c6911fe470c935a.png"/>
  <manifest:file-entry manifest:media-type="image/png" manifest:full-path="Pictures/222722b39f246d4325726b795b4cbe0b.png"/>
  <manifest:file-entry manifest:media-type="image/jpeg" manifest:full-path="Pictures/3bfa136ebc1ef3543a43a66ec3dec31a.jpg"/>
  <manifest:file-entry manifest:media-type="image/png" manifest:full-path="Pictures/7edb6fbdcc417713b3884b7bf3e867b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roubleshooting"/><text:bookmark-start text:name="__RefHeading___ci_support_troubleshooting_1"/><text:bookmark-start text:name="ci_support_troubleshooting"/>CI Support Troubleshooting<text:bookmark-end text:name="__RefHeading___ci_support_troubleshooting_1"/><text:bookmark-end text:name="ci_support_troubleshooting"/></text:h>
      <text:h text:style-name="Heading_20_3" text:outline-level="3"><text:bookmark-start text:name="__RefHeading___support_log_file_2"/><text:bookmark-start text:name="support_log_file"/>Support Log File<text:bookmark-end text:name="__RefHeading___support_log_file_2"/><text:bookmark-end text:name="support_log_file"/></text:h>
      <text:p text:style-name="Text_20_body">Generate Tech Support Log</text:p>
      <text:p text:style-name="Text_20_body">Ribbon Help → Technical Support → Create Tech Support Log File</text:p>
      <text:p text:style-name="Text_20_body"><draw:frame draw:style-name="media" draw:name="0" text:anchor-type="as-char" draw:z-index="0" svg:width="21.166666666667cm" style:rel-width="100%" svg:height="9.2943376068376cm" style:rel-height="scale"><draw:image xlink:href="Pictures/03700522dba492665f8ba06b1ebad397.png" xlink:type="simple" xlink:show="embed" xlink:actuate="onLoad"/></draw:frame></text:p>
      <text:p text:style-name="Text_20_body"><draw:frame draw:style-name="media" draw:name="1" text:anchor-type="as-char" draw:z-index="1" svg:width="21.166666666667cm" style:rel-width="100%" svg:height="6.0379273504274cm" style:rel-height="scale"><draw:image xlink:href="Pictures/40e21ee126ad5e2bb80b7a787a4b8e0c.png" xlink:type="simple" xlink:show="embed" xlink:actuate="onLoad"/></draw:frame></text:p>
      <text:p text:style-name="Text_20_body">Contact customer support</text:p>
      <text:p text:style-name="Text_20_body"><draw:frame draw:style-name="media" draw:name="2" text:anchor-type="as-char" draw:z-index="2" svg:width="21.166666666667cm" style:rel-width="100%" svg:height="4.1383547008547cm" style:rel-height="scale"><draw:image xlink:href="Pictures/51024e99ad25d98dc7e5bf6f99c178ff.png" xlink:type="simple" xlink:show="embed" xlink:actuate="onLoad"/></draw:frame></text:p>
      <text:p text:style-name="Text_20_body"><draw:frame draw:style-name="media" draw:name="3" text:anchor-type="as-char" draw:z-index="3" svg:width="21.166666666667cm" style:rel-width="100%" svg:height="10.752938034188cm" style:rel-height="scale"><draw:image xlink:href="Pictures/a0d8333165126d221c6911fe470c935a.png" xlink:type="simple" xlink:show="embed" xlink:actuate="onLoad"/></draw:frame></text:p>
      <text:h text:style-name="Heading_20_3" text:outline-level="3"><text:bookmark-start text:name="__RefHeading___direct_email_3"/><text:bookmark-start text:name="direct_email"/>Direct Email<text:bookmark-end text:name="__RefHeading___direct_email_3"/><text:bookmark-end text:name="direct_email"/></text:h>
      <text:p text:style-name="Text_20_body">If preferred reach out directly at Support@go-ci.com and provide relevant information; Product, EDM Version, Serial Number, issues faced, tests run/requirements</text:p>
      <text:p text:style-name="Text_20_body">EDM Version</text:p>
      <text:p text:style-name="Text_20_body">Help → About EDM</text:p>
      <text:p text:style-name="Text_20_body"><draw:frame draw:style-name="media" draw:name="4" text:anchor-type="as-char" draw:z-index="4" svg:width="10.583333333333cm" svg:height="5.9083107497742cm"><draw:image xlink:href="Pictures/222722b39f246d4325726b795b4cbe0b.png" xlink:type="simple" xlink:show="embed" xlink:actuate="onLoad"/></draw:frame></text:p>
      <text:p text:style-name="Text_20_body"><draw:frame draw:style-name="media" draw:name="5" text:anchor-type="as-char" draw:z-index="5" svg:width="10.583333333333cm" svg:height="7.2743670886076cm"><draw:image xlink:href="Pictures/3bfa136ebc1ef3543a43a66ec3dec31a.jpg" xlink:type="simple" xlink:show="embed" xlink:actuate="onLoad"/></draw:frame></text:p>
      <text:p text:style-name="Text_20_body"><draw:frame draw:style-name="media" draw:name="6" text:anchor-type="as-char" draw:z-index="6" svg:width="10.583333333333cm" svg:height="5.7338274932615cm"><draw:image xlink:href="Pictures/7edb6fbdcc417713b3884b7bf3e867b3.png" xlink:type="simple" xlink:show="embed" xlink:actuate="onLoad"/></draw:frame></text:p>
      <text:p text:style-name="Text_20_body">Please provide any context you can about testing parameters and configur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00::12:20</meta:creation-date>
    <dc:creator>Generated</dc:creator>
    <dc:date>2026-08-15T00::12:20</dc:date>
    <dc:language>en-US</dc:language>
    <meta:editing-cycles>1</meta:editing-cycles>
    <meta:editing-duration>PT0S</meta:editing-duration>
    <dc:title>troubleshooting</dc:title>
  </office:meta>
</office:document-meta>
</file>