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61e2cc423d74fe59fe89d9bc009ed4.jpg"/>
  <manifest:file-entry manifest:media-type="image/png" manifest:full-path="Pictures/ed8864e9ae38f2d529dd3dc60b62659c.png"/>
  <manifest:file-entry manifest:media-type="image/png" manifest:full-path="Pictures/90211f65be6b6cba22c336d90141dee1.png"/>
  <manifest:file-entry manifest:media-type="image/png" manifest:full-path="Pictures/e5adbc9c6005a6f3be1e0f4fe156759a.png"/>
  <manifest:file-entry manifest:media-type="image/png" manifest:full-path="Pictures/8d617ca1705d6d158eef33c2271f5d14.png"/>
  <manifest:file-entry manifest:media-type="image/png" manifest:full-path="Pictures/84a42d6e2762d17e97bf2c7e45ff347b.png"/>
  <manifest:file-entry manifest:media-type="image/png" manifest:full-path="Pictures/ebfda31e698d709ecefcad709aa6019e.png"/>
  <manifest:file-entry manifest:media-type="image/png" manifest:full-path="Pictures/b4c0bf9056384db8e5aeb1ef7860bb5f.png"/>
  <manifest:file-entry manifest:media-type="image/png" manifest:full-path="Pictures/5b47e293c7d219c261a2587f0929e743.png"/>
  <manifest:file-entry manifest:media-type="image/png" manifest:full-path="Pictures/67e73b1ec62532148a7f4e18ce4a077a.png"/>
  <manifest:file-entry manifest:media-type="image/png" manifest:full-path="Pictures/c3b3bf358abd85a3865819122b0c4f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cs:can-bus"/><text:bookmark-start text:name="__RefHeading___can-bus_aborts_for_shaker_testing_1"/><text:bookmark-start text:name="can-bus_aborts_for_shaker_testing"/>CAN-Bus Aborts for Shaker Testing<text:bookmark-end text:name="__RefHeading___can-bus_aborts_for_shaker_testing_1"/><text:bookmark-end text:name="can-bus_aborts_for_shaker_testing"/></text:h>
      <text:h text:style-name="Heading_20_2" text:outline-level="2"><text:bookmark-start text:name="__RefHeading___overview_2"/><text:bookmark-start text:name="overview"/>OVERVIEW<text:bookmark-end text:name="__RefHeading___overview_2"/><text:bookmark-end text:name="overview"/></text:h>
      <text:p text:style-name="Text_20_body">The CAN bus (Controller Area Network bus) protocol is a peer-to-peer communication standard for automotive devices without relying a complicated central computer. It is configured with two wires (CAN high and CAN low) which vary in voltage to communicate a bit series of 1’s and 0’s. CAN bus was initially designed in 1990, with the ISO standard released in 1993.
Using CAN bus, an electronic car component (ex: car battery, engine control unit, etc.) can communicate any arbitrary data such as its temperature or working status. A DBC file is used to encode and decode the 1’s and 0’s into meaningful data, which can be a different mapping for each customer.
EDM supports integration with CAN bus signals for monitoring and Alarm / Abort purposes. Given a customer’s DBC file and custom-built Crystal Instruments USB CAN adapter, CAN bus alarm and abort rules can be configured during a vibration test. For example, a User running vibration tests on an EV battery can now configure EDM to monitor the battery’s temperature and stop or pause the test when the temperature matches or exceeds a particular value. </text:p>
      <text:p text:style-name="Text_20_body"><draw:frame draw:style-name="mediacenter" draw:name="0" text:anchor-type="paragraph" draw:z-index="0" svg:width="10.583333333333cm" svg:height="7.4083333333333cm"><draw:image xlink:href="Pictures/2461e2cc423d74fe59fe89d9bc009ed4.jpg" xlink:type="simple" xlink:show="embed" xlink:actuate="onLoad"/></draw:frame></text:p>
      <text:h text:style-name="Heading_20_2" text:outline-level="2"><text:bookmark-start text:name="__RefHeading___canbus_interface_in_edm_3"/><text:bookmark-start text:name="canbus_interface_in_edm"/>CANBus Interface In EDM<text:bookmark-end text:name="__RefHeading___canbus_interface_in_edm_3"/><text:bookmark-end text:name="canbus_interface_in_edm"/></text:h>
      <text:p text:style-name="Text_20_body"><draw:frame draw:style-name="mediacenter" draw:name="1" text:anchor-type="paragraph" draw:z-index="1" svg:width="10.583333333333cm" svg:height="4.063244047619cm"><draw:image xlink:href="Pictures/ed8864e9ae38f2d529dd3dc60b62659c.png" xlink:type="simple" xlink:show="embed" xlink:actuate="onLoad"/></draw:frame></text:p>
      <text:p text:style-name="Text_20_body">To read CAN bus signals from the UUT, first connect the CAN Bus USB adapter to the PC running EDM.
On the other end of the CAN bus adapter, use the screw terminals to connect the CAN high (CANH) and CAN low (CANL) wires in the CAN1 section. The adapter should light up upon detecting CAN bus signals.</text:p>
      <text:h text:style-name="Heading_20_2" text:outline-level="2"><text:bookmark-start text:name="__RefHeading___driver_for_pcan-usb_adapter_peak_systems_4"/><text:bookmark-start text:name="driver_for_pcan-usb_adapter_peak_systems"/>Driver for PCAN-USB Adapter (PEAK SYSTEMS)<text:bookmark-end text:name="__RefHeading___driver_for_pcan-usb_adapter_peak_systems_4"/><text:bookmark-end text:name="driver_for_pcan-usb_adapter_peak_systems"/></text:h>
      <text:p text:style-name="Text_20_body">When using the Peak Systems USB adapter, please refer to the Peak Systems website to download necessary drivers and documentation. <text:span text:style-name="Strong_20_Emphasis">This step should ideally be done before proceeding further and interfacing with EDM.</text:span></text:p>
      <text:p text:style-name="Text_20_body">Peak Systems website URL: <text:a xlink:type="simple" xlink:href="https://www.peak-system.com/PCAN-USB.199.0.html?&amp;L=1" text:style-name="Internet_20_link" text:visited-style-name="Visited_20_Internet_20_Link">https://www.peak-system.com/PCAN-USB.199.0.html?&amp;L=1</text:a></text:p>
      <text:p text:style-name="Text_20_body"><draw:frame draw:style-name="mediacenter" draw:name="2" text:anchor-type="paragraph" draw:z-index="2" svg:width="15.875cm" svg:height="7.7845289079229cm"><draw:image xlink:href="Pictures/90211f65be6b6cba22c336d90141dee1.png" xlink:type="simple" xlink:show="embed" xlink:actuate="onLoad"/></draw:frame></text:p>
      <text:h text:style-name="Heading_20_2" text:outline-level="2"><text:bookmark-start text:name="__RefHeading___configuring_canbus_on_edm_5"/><text:bookmark-start text:name="configuring_canbus_on_edm"/>Configuring CANBus On EDM<text:bookmark-end text:name="__RefHeading___configuring_canbus_on_edm_5"/><text:bookmark-end text:name="configuring_canbus_on_edm"/></text:h>
      <text:p text:style-name="Text_20_body">Click on <text:span text:style-name="Strong_20_Emphasis">Setup &gt; CANBus</text:span> to open the CAN-Bus window, which contains all settings and functionality related to CAN bus.</text:p>
      <text:p text:style-name="Text_20_body"><draw:frame draw:style-name="mediacenter" draw:name="3" text:anchor-type="paragraph" draw:z-index="3" svg:width="5.2916666666667cm" style:rel-width="100%" svg:height="4.3319035947712cm" style:rel-height="scale"><draw:image xlink:href="Pictures/e5adbc9c6005a6f3be1e0f4fe156759a.png" xlink:type="simple" xlink:show="embed" xlink:actuate="onLoad"/></draw:frame></text:p>
      <text:p text:style-name="Text_20_body"><draw:frame draw:style-name="mediacenter" draw:name="4" text:anchor-type="paragraph" draw:z-index="4" svg:width="15.875cm" svg:height="2.9765625cm"><draw:image xlink:href="Pictures/8d617ca1705d6d158eef33c2271f5d14.png" xlink:type="simple" xlink:show="embed" xlink:actuate="onLoad"/></draw:frame></text:p>
      <text:p text:style-name="Text_20_body">There are several modes that can be used for the CAN-Bus window</text:p>
      <text:p text:style-name="Text_20_body"><text:span text:style-name="Strong_20_Emphasis">Normal mode:</text:span> Used when connecting the Crystal Instruments CAN-Bus USB adapter to the PC running EDM. If the USB adapter is installed, you should be able to click Open to locate the DBC file in the filesystem</text:p>
      <text:p text:style-name="Text_20_body"><text:span text:style-name="Strong_20_Emphasis">Listen only mode:</text:span> A similar mode as “Normal mode” where only CAN-Bus signals can be listened to (no sending allowed).</text:p>
      <text:p text:style-name="Text_20_body"><text:span text:style-name="Strong_20_Emphasis">Self-test mode:</text:span> Used when connecting the Crystal Instruments CAN-Bus USB adapter without a CAN-bus node on the other end.  Provides a convenient way to “self-test” certain CAN-Bus signals arriving over the wire.</text:p>
      <text:p text:style-name="Text_20_body"><text:span text:style-name="Strong_20_Emphasis">PCAN-USB:</text:span> Used when connecting the Peak Systems PCAN-USB adapter to the PC running EDM. If the USB adapter is installed, you should be able to click Open to locate the DBC file in the filesystem.</text:p>
      <text:p text:style-name="Text_20_body"><text:span text:style-name="Strong_20_Emphasis">Baud rate:</text:span> The rate at which data is transmitted over the network. Must match the Baud rate of the external CAN bus device.</text:p>
      <text:p text:style-name="Text_20_body"><text:span text:style-name="Strong_20_Emphasis">DBC File:</text:span> The .DBC file that describes the data transmitted over CAN bus. Necessary to decode the bits into meaningful information.</text:p>
      <text:p text:style-name="Text_20_body"><text:span text:style-name="Strong_20_Emphasis">Record File:</text:span> Specifies the file location for storing recorded CAN bus data (can be turned ON or OFF).</text:p>
      <text:h text:style-name="Heading_20_2" text:outline-level="2"><text:bookmark-start text:name="__RefHeading___viewing_raw_data_in_canbus_6"/><text:bookmark-start text:name="viewing_raw_data_in_canbus"/>Viewing Raw Data in CANBus<text:bookmark-end text:name="__RefHeading___viewing_raw_data_in_canbus_6"/><text:bookmark-end text:name="viewing_raw_data_in_canbus"/></text:h>
      <text:p text:style-name="Text_20_body">The Raw Data tab in the CAN-Bus window shows a stream of incoming raw CAN bus data. For instance, in the below image, we can see that multiple data sets can be received from a CANbus and each of them is associated with an ID and the data being transferred. </text:p>
      <text:p text:style-name="Text_20_body"><draw:frame draw:style-name="mediacenter" draw:name="5" text:anchor-type="paragraph" draw:z-index="5" svg:width="15.875cm" svg:height="4.9566048034935cm"><draw:image xlink:href="Pictures/84a42d6e2762d17e97bf2c7e45ff347b.png" xlink:type="simple" xlink:show="embed" xlink:actuate="onLoad"/></draw:frame></text:p>
      <text:h text:style-name="Heading_20_2" text:outline-level="2"><text:bookmark-start text:name="__RefHeading___sending_data_in_canbus_7"/><text:bookmark-start text:name="sending_data_in_canbus"/>Sending Data in CANBus<text:bookmark-end text:name="__RefHeading___sending_data_in_canbus_7"/><text:bookmark-end text:name="sending_data_in_canbus"/></text:h>
      <text:p text:style-name="Text_20_body">Below the Raw Data tab is a configuration for sending CAN-Bus data. Click on Config to open the “Send Configuration” window.</text:p>
      <text:p text:style-name="Text_20_body"><draw:frame draw:style-name="mediacenter" draw:name="6" text:anchor-type="paragraph" draw:z-index="6" svg:width="10.583333333333cm" svg:height="9.2130394857668cm"><draw:image xlink:href="Pictures/ebfda31e698d709ecefcad709aa6019e.png" xlink:type="simple" xlink:show="embed" xlink:actuate="onLoad"/></draw:frame></text:p>
      <text:p text:style-name="Text_20_body">Frames of CAN bus data can be configured with the desired ID (in Hexadecimal) and Data body.</text:p>
      <text:p text:style-name="Text_20_body"><text:span text:style-name="Strong_20_Emphasis">Frame type:</text:span> supports “Standard frame” and “Extended frame”</text:p>
      <text:p text:style-name="Text_20_body"><text:span text:style-name="Strong_20_Emphasis">Frame format:</text:span> supports “Data Frame” and “Remote frame”</text:p>
      <text:h text:style-name="Heading_20_2" text:outline-level="2"><text:bookmark-start text:name="__RefHeading___signal_list_in_canbus_8"/><text:bookmark-start text:name="signal_list_in_canbus"/>Signal List in CANBus<text:bookmark-end text:name="__RefHeading___signal_list_in_canbus_8"/><text:bookmark-end text:name="signal_list_in_canbus"/></text:h>
      <text:p text:style-name="Text_20_body">The Signal List window visualizes the uploaded DBC file as a human-readable list of nested entries.</text:p>
      <text:p text:style-name="Text_20_body"><draw:frame draw:style-name="mediacenter" draw:name="7" text:anchor-type="paragraph" draw:z-index="7" svg:width="10.583333333333cm" svg:height="5.3382209188661cm"><draw:image xlink:href="Pictures/b4c0bf9056384db8e5aeb1ef7860bb5f.png" xlink:type="simple" xlink:show="embed" xlink:actuate="onLoad"/></draw:frame></text:p>
      <text:p text:style-name="Text_20_body">Filter through the signals in your DBC file using the Search box above.
Click on the <text:span text:style-name="Strong_20_Emphasis">View</text:span> icon to see more details about the configured CAN bus entry.
Enable the <text:span text:style-name="Strong_20_Emphasis">Measure</text:span> checkbox to enable it in the <text:span text:style-name="Strong_20_Emphasis">Signal Display</text:span> tab. </text:p>
      <text:h text:style-name="Heading_20_2" text:outline-level="2"><text:bookmark-start text:name="__RefHeading___alarms_and_aborts_in_canbus_9"/><text:bookmark-start text:name="alarms_and_aborts_in_canbus"/>Alarms and Aborts in CANBus<text:bookmark-end text:name="__RefHeading___alarms_and_aborts_in_canbus_9"/><text:bookmark-end text:name="alarms_and_aborts_in_canbus"/></text:h>
      <text:p text:style-name="Text_20_body">The <text:span text:style-name="Strong_20_Emphasis">Signal Display</text:span> tab lists all the CAN Bus signals which have been enabled by checking the <text:span text:style-name="Strong_20_Emphasis">Measure</text:span> checkbox. This is the page where the CAN bus values can be configured to trigger a “CANBus Abort” or “CANBus Alarm” event that will be handled later in <text:span text:style-name="Strong_20_Emphasis">Event Action Rules</text:span>. For instance, in the below image, the test will abort when the physical value exceeds the <text:span text:style-name="Strong_20_Emphasis">High Abort Value.
</text:span></text:p>
      <text:p text:style-name="Text_20_body"><draw:frame draw:style-name="mediacenter" draw:name="8" text:anchor-type="paragraph" draw:z-index="8" svg:width="15.875cm" svg:height="14.512788778878cm"><draw:image xlink:href="Pictures/5b47e293c7d219c261a2587f0929e743.png" xlink:type="simple" xlink:show="embed" xlink:actuate="onLoad"/></draw:frame></text:p>
      <text:p text:style-name="Text_20_body">Click on the <text:span text:style-name="Strong_20_Emphasis">Config</text:span> icon for each given entry to configure the Alarm / Abort thresholds.</text:p>
      <text:p text:style-name="Text_20_body">Low and High limits are supported, as well as matching for custom values (“Alarm Values” / “Abort Values”).</text:p>
      <text:p text:style-name="Text_20_body"><text:span text:style-name="Strong_20_Emphasis">Simple mode:</text:span> For a simple enlarged view of the limits, right-click on the entries and select “Simple display mode”</text:p>
      <text:p text:style-name="Text_20_body"><draw:frame draw:style-name="mediacenter" draw:name="9" text:anchor-type="paragraph" draw:z-index="9" svg:width="15.875cm" svg:height="6.1843143203884cm"><draw:image xlink:href="Pictures/67e73b1ec62532148a7f4e18ce4a077a.png" xlink:type="simple" xlink:show="embed" xlink:actuate="onLoad"/></draw:frame></text:p>
      <text:h text:style-name="Heading_20_2" text:outline-level="2"><text:bookmark-start text:name="__RefHeading___event_action_rules_in_canbus_10"/><text:bookmark-start text:name="event_action_rules_in_canbus"/>Event Action Rules in CANBus<text:bookmark-end text:name="__RefHeading___event_action_rules_in_canbus_10"/><text:bookmark-end text:name="event_action_rules_in_canbus"/></text:h>
      <text:p text:style-name="Text_20_body">Use the <text:span text:style-name="Strong_20_Emphasis">Event Action Rules</text:span> page under <text:span text:style-name="Strong_20_Emphasis">Setup &gt; Test Config</text:span> to finalize the downstream actions for EDM to take once a CAN bus Alarm or Abort has been triggered. Event Action Rules refers to an innovative feature developed by Crystal Instruments offering the flexibility to define arbitrary actions when certain events happen.
When CAN bus is enabled, two additional Event names will appear: “CAN-Bus Abort” and “CAN-Bus Alarm”. These event names correspond to the Alarm and Abort criteria configured in the previous section.</text:p>
      <text:p text:style-name="Text_20_body">Click on <text:span text:style-name="Strong_20_Emphasis">Add action, Edit action,</text:span> or <text:span text:style-name="Strong_20_Emphasis">Remove action</text:span> to further configure the list of actions for EDM to take after an Abort or Alarm is enabled.</text:p>
      <text:p text:style-name="Text_20_body">This is the final step in the CANbus configuration. EDM is now ready to interface with CANbus data and take necessary actions such as Abort or Alarm during the tests. </text:p>
      <text:p text:style-name="Text_20_body"><draw:frame draw:style-name="mediacenter" draw:name="10" text:anchor-type="paragraph" draw:z-index="10" svg:width="15.875cm" svg:height="11.956836616454cm"><draw:image xlink:href="Pictures/c3b3bf358abd85a3865819122b0c4f9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4T22::49:46</meta:creation-date>
    <dc:creator>Generated</dc:creator>
    <dc:date>2026-08-14T22::49:46</dc:date>
    <dc:language>en-US</dc:language>
    <meta:editing-cycles>1</meta:editing-cycles>
    <meta:editing-duration>PT0S</meta:editing-duration>
    <dc:title>vcs:can-bus</dc:title>
  </office:meta>
</office:document-meta>
</file>