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2b1c3be6c7a05b8e30bc9c2fb3f1adc.png"/>
  <manifest:file-entry manifest:media-type="image/png" manifest:full-path="Pictures/115d13db735e93b4e2bde2110ad30d68.png"/>
  <manifest:file-entry manifest:media-type="image/png" manifest:full-path="Pictures/35a397d5bb1aa648c9a58136d9d3c7f7.png"/>
  <manifest:file-entry manifest:media-type="image/png" manifest:full-path="Pictures/673b492cec398404115efd39fddb11d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cs:sine"/><text:bookmark-start text:name="__RefHeading___vcs_swept_sine_testing_1"/><text:bookmark-start text:name="vcs_swept_sine_testing"/>VCS Swept Sine Testing<text:bookmark-end text:name="__RefHeading___vcs_swept_sine_testing_1"/><text:bookmark-end text:name="vcs_swept_sine_testing"/></text:h>
      <text:h text:style-name="Heading_20_3" text:outline-level="3"><text:bookmark-start text:name="__RefHeading___create_new_test_2"/><text:bookmark-start text:name="create_new_test"/>Create New Test<text:bookmark-end text:name="__RefHeading___create_new_test_2"/><text:bookmark-end text:name="create_new_test"/></text:h>
      <text:h text:style-name="Heading_20_3" text:outline-level="3"><text:bookmark-start text:name="__RefHeading___test_configuration_3"/><text:bookmark-start text:name="test_configuration"/>Test Configuration<text:bookmark-end text:name="__RefHeading___test_configuration_3"/><text:bookmark-end text:name="test_configuration"/></text:h>
      <text:h text:style-name="Heading_20_3" text:outline-level="3"><text:bookmark-start text:name="__RefHeading___input_channels_4"/><text:bookmark-start text:name="input_channels"/>Input Channels<text:bookmark-end text:name="__RefHeading___input_channels_4"/><text:bookmark-end text:name="input_channels"/></text:h>
      <text:p text:style-name="Text_20_body">The input channels will now need to be set up. All sensors will to be properly configured before testing. The <text:span text:style-name="Strong_20_Emphasis">Input Channels</text:span> menu can be found through <text:span text:style-name="Strong_20_Emphasis">Setup → Input Channels</text:span>.
<draw:frame draw:style-name="mediacenter" draw:name="0" text:anchor-type="paragraph" draw:z-index="0" svg:width="10.583333333333cm" svg:height="8.8071095571096cm"><draw:image xlink:href="Pictures/62b1c3be6c7a05b8e30bc9c2fb3f1adc.png" xlink:type="simple" xlink:show="embed" xlink:actuate="onLoad"/></draw:frame>
<text:span text:style-name="Strong_20_Emphasis">Channel Type</text:span><text:line-break/><text:span text:style-name="Strong_20_Emphasis">Control</text:span> vs. <text:span text:style-name="Strong_20_Emphasis">Monitor</text:span>. When running a test, there will need to be at least one control sensor. The control sensor is used to monitor the actual vibration levels that the shaker is producing. It then sends this data to the controller so that it maintains the targeted profile. This sensor should be mounted somewhere on the shaker/slip table itself, not the Device Under Test (DUT). Monitor sensors will show the levels that the DUT itself is experiencing.
<draw:frame draw:style-name="mediacenter" draw:name="1" text:anchor-type="paragraph" draw:z-index="1" svg:width="10.583333333333cm" svg:height="9.7692307692308cm"><draw:image xlink:href="Pictures/115d13db735e93b4e2bde2110ad30d68.png" xlink:type="simple" xlink:show="embed" xlink:actuate="onLoad"/></draw:frame>
<text:span text:style-name="Strong_20_Emphasis">Measurement Quantity</text:span><text:line-break/>Defines the physical unit that will be measured by the sensor connected to the channel.
<draw:frame draw:style-name="mediacenter" draw:name="2" text:anchor-type="paragraph" draw:z-index="2" svg:width="5.2916666666667cm" style:rel-width="100%" svg:height="16.700305810398cm" style:rel-height="scale"><draw:image xlink:href="Pictures/35a397d5bb1aa648c9a58136d9d3c7f7.png" xlink:type="simple" xlink:show="embed" xlink:actuate="onLoad"/></draw:frame>
<text:span text:style-name="Strong_20_Emphasis">Sensitivity</text:span><text:line-break/>Sets the proportionality factor for the measurement (millivolts per engineering unit) given as a parameter of the sensor.\\<text:span text:style-name="Strong_20_Emphasis">Input Mode</text:span><text:line-break/>There are five modes in which the inputs can operate:</text:p>
      <text:p text:style-name="Text_20_body"><text:span text:style-name="Emphasis">DC-Differential</text:span>- In the DC-Differential mode, neither of the input connections is referenced to the local ground. The input is taken as the potential difference between the two input terminals, and any potential in common with both terminals is canceled out. The Common Mode Voltage (CMV) will be rejected as long as the overall input voltage level does not saturate the input gain stage. Beware that very high CMV will cause clipping and may damage the input circuitry. Signals with a nonzero mean (DC component) can be measured in this mode.</text:p>
      <text:p text:style-name="Text_20_body"><text:span text:style-name="Emphasis">DC-Single End</text:span>- In single-ended mode, one of the input terminals is grounded and the input is taken as the potential difference of the center terminal with respect to this ground. Use this mode when the input needs to be grounded to reduce EMI noise or static buildup. Do not use this mode when the signal source is ground referenced or ground loop interference may result. This mode also allows signals with a non-zero mean to be measured.</text:p>
      <text:p text:style-name="Text_20_body"><text:span text:style-name="Emphasis">AC-Differential</text:span>- AC-Differential is a differential input mode that applies a low-frequency high-pass (DC-blocking) analog filter to the input. It rejects common mode signals and DC components in the input signal. Use this when DC and low-frequency AC voltage measurements are not required or when a DC bias voltage is present. The analog high-pass filter has a cutoff frequency of -3dB at 0.3 Hz, and -0.1dB at 0.7 Hz for the IEPE input mode.</text:p>
      <text:p text:style-name="Text_20_body"><text:span text:style-name="Emphasis">AC-Single End</text:span>- AC-Single End grounds one of the input terminals and enables the DC-blocking analog filter. Use this mode for non-ground referenced sources where measuring the DC or low-frequency components are not required. It shares the same high-pass filter as that of AC-Differential.</text:p>
      <text:p text:style-name="Text_20_body"><text:span text:style-name="Emphasis">IEPE (ICP)</text:span>- All Crystal Instruments products support IEPE (Integral Electronic PiezoElectric) constant current output type input channels. IEPE refers to a class of transducers that are packaged with built-in voltage amplifiers powered by a constant current. These circuits are powered by a 4 mA constant current source at roughly 21 Volts.</text:p>
      <text:p text:style-name="Text_20_body"><text:span text:style-name="Emphasis">Charge</text:span>- Some sensors provide a high-impedance charge output. Usually, these are high-sensitivity piezoelectric units that lack a built-in voltage mode amplifier (i.e. IEPE), allowing them to be used in high-temperature environments. The Spider-81 front-end module has a built-in charge amplifier that allows the system to read the output of these sensors
<draw:frame draw:style-name="mediacenter" draw:name="3" text:anchor-type="paragraph" draw:z-index="3" svg:width="10.583333333333cm" svg:height="9.2552287581699cm"><draw:image xlink:href="Pictures/673b492cec398404115efd39fddb11d9.png" xlink:type="simple" xlink:show="embed" xlink:actuate="onLoad"/></draw:frame></text:p>
      <text:h text:style-name="Heading_20_3" text:outline-level="3"><text:bookmark-start text:name="__RefHeading___running_the_test_5"/><text:bookmark-start text:name="running_the_test"/>Running the Test<text:bookmark-end text:name="__RefHeading___running_the_test_5"/><text:bookmark-end text:name="running_the_test"/></text:h>
      <text:p text:style-name="Text_20_body">Now that all of the parameters for the test have been setup, the test is ready to run. Here are the final steps to start the test. <text:line-break/></text:p>
      <text:list text:style-name="Numbering_20_1" text:continue-numbering="false">
        <text:list-item>
          <text:p text:style-name="Numbering_20_1_Content_First"> Press the <text:span text:style-name="Strong_20_Emphasis">Connect</text:span> button to connect to the controller.</text:p>
        </text:list-item>
        <text:list-item>
          <text:p text:style-name="Numbering_20_1_Content"> Press the <text:span text:style-name="Strong_20_Emphasis">Run</text:span> button.</text:p>
        </text:list-item>
        <text:list-item>
          <text:p text:style-name="Numbering_20_1_Content"> The <text:span text:style-name="Strong_20_Emphasis">Spider Check List</text:span> will now appear. Here you can check the settings of the test and verify that all is set up properly. Press <text:span text:style-name="Strong_20_Emphasis">Start</text:span> once this has been verified.</text:p>
        </text:list-item>
        <text:list-item>
          <text:p text:style-name="Numbering_20_1_Content"> The Pre-Test will now begin. This will verify that the control loop is properly established and provide data that the control loop needs. </text:p>
        </text:list-item>
        <text:list-item>
          <text:p text:style-name="Numbering_20_1_Content_Last"> The test is now running</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25T08::33:01</meta:creation-date>
    <dc:creator>Generated</dc:creator>
    <dc:date>2026-08-25T08::33:01</dc:date>
    <dc:language>en-US</dc:language>
    <meta:editing-cycles>1</meta:editing-cycles>
    <meta:editing-duration>PT0S</meta:editing-duration>
    <dc:title>vcs:sine</dc:title>
  </office:meta>
</office:document-meta>
</file>