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e5a60dab09ec14295c3a5631cc9b00.png"/>
  <manifest:file-entry manifest:media-type="image/png" manifest:full-path="Pictures/a1998ec41173e9269ffaba0e9b8f5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cs:ui-overview:signals-tab"/><text:bookmark-start text:name="__RefHeading___vcs_ui_signals_tab_1"/><text:bookmark-start text:name="vcs_ui_signals_tab"/>VCS UI Signals Tab<text:bookmark-end text:name="__RefHeading___vcs_ui_signals_tab_1"/><text:bookmark-end text:name="vcs_ui_signals_tab"/></text:h>
      <text:h text:style-name="Heading_20_3" text:outline-level="3"><text:bookmark-start text:name="__RefHeading___signals_2"/><text:bookmark-start text:name="signals"/>Signals<text:bookmark-end text:name="__RefHeading___signals_2"/><text:bookmark-end text:name="signals"/></text:h>
      <text:p text:style-name="Text_20_body">Signals gives user control over settings related to display, appearance, data recording/saving and processing options.</text:p>
      <text:h text:style-name="Heading_20_4" text:outline-level="4"><text:bookmark-start text:name="__RefHeading___pc_math_signals_3"/><text:bookmark-start text:name="pc_math_signals"/>PC Math Signals<text:bookmark-end text:name="__RefHeading___pc_math_signals_3"/><text:bookmark-end text:name="pc_math_signals"/></text:h>
      <text:p text:style-name="Text_20_body">Signals will display once entered Compute Signals using Math Functions tab and selecting Add</text:p>
      <text:p text:style-name="Text_20_body"><draw:frame draw:style-name="media" draw:name="0" text:anchor-type="as-char" draw:z-index="0" svg:width="13.229166666667cm" svg:height="8.8406450320513cm"><draw:image xlink:href="Pictures/f3e5a60dab09ec14295c3a5631cc9b00.png" xlink:type="simple" xlink:show="embed" xlink:actuate="onLoad"/></draw:frame></text:p>
      <text:p text:style-name="Text_20_body">Operand 1 &amp; 2 can be any time stream data input or a constant value of user selected choice.  Operator options are limited to four basic functions: +, -, * and /.  </text:p>
      <text:h text:style-name="Heading_20_4" text:outline-level="4"><text:bookmark-start text:name="__RefHeading___pc_frf_signals_4"/><text:bookmark-start text:name="pc_frf_signals"/>PC FRF Signals<text:bookmark-end text:name="__RefHeading___pc_frf_signals_4"/><text:bookmark-end text:name="pc_frf_signals"/></text:h>
      <text:p text:style-name="Text_20_body">Similar to PC Math signals in selection style.  </text:p>
      <text:p text:style-name="Text_20_body"><draw:frame draw:style-name="media" draw:name="1" text:anchor-type="as-char" draw:z-index="1" svg:width="13.229166666667cm" svg:height="8.5014356303419cm"><draw:image xlink:href="Pictures/a1998ec41173e9269ffaba0e9b8f520b.png" xlink:type="simple" xlink:show="embed" xlink:actuate="onLoad"/></draw:frame></text:p>
      <text:p text:style-name="Text_20_body">PC FRF signals give user options to create transfer functions for desired input (response) and output (excitation) channels.  Also allows for customization of FRF and coherence calcu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9::14:20</meta:creation-date>
    <dc:creator>Generated</dc:creator>
    <dc:date>2026-08-25T09::14:20</dc:date>
    <dc:language>en-US</dc:language>
    <meta:editing-cycles>1</meta:editing-cycles>
    <meta:editing-duration>PT0S</meta:editing-duration>
    <dc:title>vcs:ui-overview:signals-tab</dc:title>
  </office:meta>
</office:document-meta>
</file>