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13825105df2f5f17cb4f36da497d3e.png"/>
  <manifest:file-entry manifest:media-type="image/png" manifest:full-path="Pictures/68c846a96ba24d8603233358350ce88a.png"/>
  <manifest:file-entry manifest:media-type="image/png" manifest:full-path="Pictures/e73d18a9df7cc08f21ec2a21a6ca45c2.png"/>
  <manifest:file-entry manifest:media-type="image/png" manifest:full-path="Pictures/ac792673ddac16a9656da206fd16bc85.png"/>
  <manifest:file-entry manifest:media-type="image/png" manifest:full-path="Pictures/733bb21182fe0d14c8e9c590cd225f7f.png"/>
  <manifest:file-entry manifest:media-type="image/png" manifest:full-path="Pictures/37b6ccee2db9a3d49c24af77ab062b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cs:ui-overview"/><text:bookmark-start text:name="__RefHeading___edm_vcs_ui_overview_1"/><text:bookmark-start text:name="edm_vcs_ui_overview"/>EDM VCS UI Overview<text:bookmark-end text:name="__RefHeading___edm_vcs_ui_overview_1"/><text:bookmark-end text:name="edm_vcs_ui_overview"/></text:h>
      <text:p text:style-name="Text_20_body"><text:span text:style-name="Strong_20_Emphasis">For self-guided learning and troubleshooting the user guide within EDM applications is a great tool</text:span></text:p>
      <text:p text:style-name="Text_20_body"><text:a xlink:type="simple" xlink:href="https://help.go-ci.com/vcs:ui-overview:user-guide" text:style-name="Internet_20_link" text:visited-style-name="Visited_20_Internet_20_Link">User Guide</text:a></text:p>
      <text:h text:style-name="Heading_20_2" text:outline-level="2"><text:bookmark-start text:name="__RefHeading___topics_2"/><text:bookmark-start text:name="topics"/>Topics<text:bookmark-end text:name="__RefHeading___topics_2"/><text:bookmark-end text:name="topics"/></text:h>
      <text:p text:style-name="Text_20_body"><text:a xlink:type="simple" xlink:href="https://help.go-ci.com/vcs:ui-overview:new-test-wizard" text:style-name="Internet_20_link" text:visited-style-name="Visited_20_Internet_20_Link">New Test Wizard</text:a></text:p>
      <text:p text:style-name="Text_20_body">Includes physical testing type and setup information</text:p>
      <text:p text:style-name="Text_20_body"><text:a xlink:type="simple" xlink:href="https://help.go-ci.com/vcs:ui-overview:config" text:style-name="Internet_20_link" text:visited-style-name="Visited_20_Internet_20_Link">Configuration</text:a></text:p>
      <text:p text:style-name="Text_20_body">Includes testing configuration &amp; control as well as trigger action and test reporting</text:p>
      <text:p text:style-name="Text_20_body"><text:a xlink:type="simple" xlink:href="https://help.go-ci.com/vcs:ui-overview:hardware-menu" text:style-name="Internet_20_link" text:visited-style-name="Visited_20_Internet_20_Link">Hardware</text:a></text:p>
      <text:p text:style-name="Text_20_body">Includes Input channel &amp; Spider System Setup</text:p>
      <text:p text:style-name="Text_20_body"><text:a xlink:type="simple" xlink:href="https://help.go-ci.com/vcs:ui-overview:signal-display" text:style-name="Internet_20_link" text:visited-style-name="Visited_20_Internet_20_Link">Display</text:a></text:p>
      <text:p text:style-name="Text_20_body">Test drive and control profile as well as Time and Frequency domain results</text:p>
      <text:p text:style-name="Text_20_body"><text:a xlink:type="simple" xlink:href="https://help.go-ci.com/vcs:ui-overview:signals-tab" text:style-name="Internet_20_link" text:visited-style-name="Visited_20_Internet_20_Link">Signals</text:a></text:p>
      <text:p text:style-name="Text_20_body">Includes measurement and data collection setup and processing/filtering</text:p>
      <text:h text:style-name="Heading_20_2" text:outline-level="2"><text:bookmark-start text:name="__RefHeading___interface_3"/><text:bookmark-start text:name="interface"/>Interface<text:bookmark-end text:name="__RefHeading___interface_3"/><text:bookmark-end text:name="interface"/></text:h>
      <text:h text:style-name="Heading_20_3" text:outline-level="3"><text:bookmark-start text:name="__RefHeading___toolbar_4"/><text:bookmark-start text:name="toolbar"/>Toolbar<text:bookmark-end text:name="__RefHeading___toolbar_4"/><text:bookmark-end text:name="toolbar"/></text:h>
      <text:h text:style-name="Heading_20_4" text:outline-level="4"><text:bookmark-start text:name="__RefHeading___test_5"/><text:bookmark-start text:name="test"/>Test<text:bookmark-end text:name="__RefHeading___test_5"/><text:bookmark-end text:name="test"/></text:h>
      <text:p text:style-name="Text_20_body"><draw:frame draw:style-name="media" draw:name="0" text:anchor-type="as-char" draw:z-index="0" svg:width="15.875cm" svg:height="1.6282051282051cm"><draw:image xlink:href="Pictures/3513825105df2f5f17cb4f36da497d3e.png" xlink:type="simple" xlink:show="embed" xlink:actuate="onLoad"/></draw:frame></text:p>
      <text:p text:style-name="Text_20_body">Similar to a “file” tab commonly found in other software.  The test dropdown box gives options to create new tests, open previous tests, import test files, save and export tests.</text:p>
      <text:h text:style-name="Heading_20_4" text:outline-level="4"><text:bookmark-start text:name="__RefHeading___setup_6"/><text:bookmark-start text:name="setup"/>Setup<text:bookmark-end text:name="__RefHeading___setup_6"/><text:bookmark-end text:name="setup"/></text:h>
      <text:p text:style-name="Text_20_body">Provides much of the same accessibility as the ribbon.  Select Hardware Test Configurations Signals and Input channels will be discussed in the ribbon.  The Test Sequence tab allows the user to customize testing options related to running multiple sequential tests.  Black Box mode allows for multiple tests to be uploaded to the spider front-end so that they can be conducted when offline in the future.  Additionally, EDM extensions are found in the Setup tab. </text:p>
      <text:h text:style-name="Heading_20_4" text:outline-level="4"><text:bookmark-start text:name="__RefHeading___control_7"/><text:bookmark-start text:name="control"/>Control<text:bookmark-end text:name="__RefHeading___control_7"/><text:bookmark-end text:name="control"/></text:h>
      <text:p text:style-name="Text_20_body">Gives the user options related to conducting and saving the tests.</text:p>
      <text:h text:style-name="Heading_20_4" text:outline-level="4"><text:bookmark-start text:name="__RefHeading___view_8"/><text:bookmark-start text:name="view"/>View<text:bookmark-end text:name="__RefHeading___view_8"/><text:bookmark-end text:name="view"/></text:h>
      <text:p text:style-name="Text_20_body">Gives users available display options.  Creating and saving windows default displays and a few unique commands.  Search resonance is useful for tests such as sine sweep and broadband random testing.  Lissajous plots can be useful plotting two periodic signals against each other.</text:p>
      <text:h text:style-name="Heading_20_4" text:outline-level="4"><text:bookmark-start text:name="__RefHeading___layout_9"/><text:bookmark-start text:name="layout"/>Layout<text:bookmark-end text:name="__RefHeading___layout_9"/><text:bookmark-end text:name="layout"/></text:h>
      <text:p text:style-name="Text_20_body">Organizational tools for displaying data, tiling the plots to the desired sections as well as providing functionality for exporting and importing tabs.  </text:p>
      <text:h text:style-name="Heading_20_4" text:outline-level="4"><text:bookmark-start text:name="__RefHeading___tools_10"/><text:bookmark-start text:name="tools"/>Tools<text:bookmark-end text:name="__RefHeading___tools_10"/><text:bookmark-end text:name="tools"/></text:h>
      <text:p text:style-name="Text_20_body">Tools menu gives access to hardware testing options and configurations as well as global settings menu and User notes.</text:p>
      <text:p text:style-name="Text_20_body">Information is additionally covered in <text:a xlink:type="simple" xlink:href="https://help.go-ci.com/vcs:ui-overview:hardware-menu" text:style-name="Internet_20_link" text:visited-style-name="Visited_20_Internet_20_Link">Hardware</text:a></text:p>
      <text:h text:style-name="Heading_20_4" text:outline-level="4"><text:bookmark-start text:name="__RefHeading___report_11"/><text:bookmark-start text:name="report"/>Report<text:bookmark-end text:name="__RefHeading___report_11"/><text:bookmark-end text:name="report"/></text:h>
      <text:p text:style-name="Text_20_body">Generates report of selected results or parameters, a word document with the relevant information will open and save.  </text:p>
      <text:p text:style-name="Text_20_body">Reports can also be generated based through the run schedule </text:p>
      <text:h text:style-name="Heading_20_4" text:outline-level="4"><text:bookmark-start text:name="__RefHeading___help_12"/><text:bookmark-start text:name="help"/>Help<text:bookmark-end text:name="__RefHeading___help_12"/><text:bookmark-end text:name="help"/></text:h>
      <text:p text:style-name="Text_20_body">Very useful tool for contacting support staff and providing necessary information.  </text:p>
      <text:p text:style-name="Text_20_body"><text:a xlink:type="simple" xlink:href="https://help.go-ci.com/troubleshooting" text:style-name="Internet_20_link" text:visited-style-name="Visited_20_Internet_20_Link">CI Tech Support</text:a></text:p>
      <text:h text:style-name="Heading_20_3" text:outline-level="3"><text:bookmark-start text:name="__RefHeading___ribbon_13"/><text:bookmark-start text:name="ribbon"/>Ribbon<text:bookmark-end text:name="__RefHeading___ribbon_13"/><text:bookmark-end text:name="ribbon"/></text:h>
      <text:p text:style-name="Text_20_body"><draw:frame draw:style-name="media" draw:name="1" text:anchor-type="as-char" draw:z-index="1" svg:width="15.875cm" svg:height="0.83264320220842cm"><draw:image xlink:href="Pictures/68c846a96ba24d8603233358350ce88a.png" xlink:type="simple" xlink:show="embed" xlink:actuate="onLoad"/></draw:frame></text:p>
      <text:h text:style-name="Heading_20_4" text:outline-level="4"><text:bookmark-start text:name="__RefHeading___hardware_14"/><text:bookmark-start text:name="hardware"/>Hardware<text:bookmark-end text:name="__RefHeading___hardware_14"/><text:bookmark-end text:name="hardware"/></text:h>
      <text:p text:style-name="Text_20_body">Displays available devices for connection.  </text:p>
      <text:p text:style-name="Text_20_body"><draw:frame draw:style-name="media" draw:name="2" text:anchor-type="as-char" draw:z-index="2" svg:width="15.875cm" svg:height="10.812299679487cm"><draw:image xlink:href="Pictures/e73d18a9df7cc08f21ec2a21a6ca45c2.png" xlink:type="simple" xlink:show="embed" xlink:actuate="onLoad"/></draw:frame></text:p>
      <text:h text:style-name="Heading_20_3" text:outline-level="3"><text:bookmark-start text:name="__RefHeading___recent_test_tab_15"/><text:bookmark-start text:name="recent_test_tab"/>Recent Test Tab<text:bookmark-end text:name="__RefHeading___recent_test_tab_15"/><text:bookmark-end text:name="recent_test_tab"/></text:h>
      <text:p text:style-name="Text_20_body"><text:span text:style-name="Strong_20_Emphasis">New Test</text:span>
Opens New Test Wizard will send user back to selection screen including testing type and shaker arrangement.  </text:p>
      <text:p text:style-name="Text_20_body"><text:span text:style-name="Strong_20_Emphasis">Open Test</text:span>
Brings up display with previous tests conducted. </text:p>
      <text:p text:style-name="Text_20_body"><draw:frame draw:style-name="media" draw:name="3" text:anchor-type="as-char" draw:z-index="3" svg:width="15.875cm" svg:height="8.4463141025641cm"><draw:image xlink:href="Pictures/ac792673ddac16a9656da206fd16bc85.png" xlink:type="simple" xlink:show="embed" xlink:actuate="onLoad"/></draw:frame></text:p>
      <text:p text:style-name="Text_20_body">Tests can then be directly exported or opened from this menu.  Double click to open or select test before clicking export.  Test statistics can be selected from the right-most column corresponding to each test.  </text:p>
      <text:p text:style-name="Text_20_body"><draw:frame draw:style-name="media" draw:name="4" text:anchor-type="as-char" draw:z-index="4" svg:width="13.229166666667cm" svg:height="9.9642761752137cm"><draw:image xlink:href="Pictures/733bb21182fe0d14c8e9c590cd225f7f.png" xlink:type="simple" xlink:show="embed" xlink:actuate="onLoad"/></draw:frame></text:p>
      <text:h text:style-name="Heading_20_3" text:outline-level="3"><text:bookmark-start text:name="__RefHeading___signal_display_window_16"/><text:bookmark-start text:name="signal_display_window"/>Signal Display Window<text:bookmark-end text:name="__RefHeading___signal_display_window_16"/><text:bookmark-end text:name="signal_display_window"/></text:h>
      <text:p text:style-name="Text_20_body"><draw:frame draw:style-name="media" draw:name="SOR Profile Legend" text:anchor-type="as-char" draw:z-index="0" svg:width="15.875cm"><draw:text-box><text:p text:style-name="legendcenter"><draw:frame draw:style-name="media" draw:name="SOR Profile" text:anchor-type="as-char" draw:z-index="5" svg:width="15.875cm" svg:height="14.704727564103cm"><draw:image xlink:href="Pictures/37b6ccee2db9a3d49c24af77ab062b88.png" xlink:type="simple" xlink:show="embed" xlink:actuate="onLoad"/></draw:frame>SOR Profile</text:p></draw:text-box></draw:frame></text:p>
      <text:p text:style-name="Text_20_body"><text:a xlink:type="simple" xlink:href="https://help.go-ci.com/vcs:ui-overview:signal-display" text:style-name="Internet_20_link" text:visited-style-name="Visited_20_Internet_20_Link">VCS UI Signals Display</text:a></text:p>
      <text:p text:style-name="Text_20_body">The signal display window is useful for live control monitoring, data acquisition in real time, comparing data to industry standards, processing data to fit your testing requirements, report generation and mo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8::30:03</meta:creation-date>
    <dc:creator>Generated</dc:creator>
    <dc:date>2026-08-25T08::30:03</dc:date>
    <dc:language>en-US</dc:language>
    <meta:editing-cycles>1</meta:editing-cycles>
    <meta:editing-duration>PT0S</meta:editing-duration>
    <dc:title>vcs:ui-overview</dc:title>
  </office:meta>
</office:document-meta>
</file>