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69d462e999ba4805d7fb39ba0ac4c9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cs:units"/><text:bookmark-start text:name="__RefHeading___changing_engineering_units_1"/><text:bookmark-start text:name="changing_engineering_units"/>Changing Engineering Units<text:bookmark-end text:name="__RefHeading___changing_engineering_units_1"/><text:bookmark-end text:name="changing_engineering_units"/></text:h>
      <text:p text:style-name="Text_20_body">Here is how to change the displayed engineering units in EDM.<text:line-break/> 1. Go to <text:span text:style-name="Strong_20_Emphasis">Tools → Global Settings → Engineering Units</text:span><text:line-break/> 2. You can select what measurement quantity you wish to change, and then select the new unit to use.<text:line-break/>
3. Data from previous measurements and recordings will automatically be converted to the new unit selected.<text:line-break/>
<draw:frame draw:style-name="mediacenter" draw:name="0" text:anchor-type="paragraph" draw:z-index="0" svg:width="23.97125cm" style:rel-width="100%" svg:height="19.129375cm" style:rel-height="scale"><draw:image xlink:href="Pictures/c69d462e999ba4805d7fb39ba0ac4c97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4T16::00:57</meta:creation-date>
    <dc:creator>Generated</dc:creator>
    <dc:date>2026-08-24T16::00:57</dc:date>
    <dc:language>en-US</dc:language>
    <meta:editing-cycles>1</meta:editing-cycles>
    <meta:editing-duration>PT0S</meta:editing-duration>
    <dc:title>vcs:units</dc:title>
  </office:meta>
</office:document-meta>
</file>