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b3a523cad37d629c3d62b20969ff5c.png"/>
  <manifest:file-entry manifest:media-type="image/png" manifest:full-path="Pictures/eb9a3e980cf0345ec1c76869f2648a33.png"/>
  <manifest:file-entry manifest:media-type="image/png" manifest:full-path="Pictures/a225dc3cc56eafd287a6327cf0b446c3.png"/>
  <manifest:file-entry manifest:media-type="image/png" manifest:full-path="Pictures/77f5ad1037abc6d3f50d9a1e6c55b7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ds:pickup-point"/><text:bookmark-start text:name="__RefHeading___vds_pickups_1"/><text:bookmark-start text:name="vds_pickups"/>VDS Pickups<text:bookmark-end text:name="__RefHeading___vds_pickups_1"/><text:bookmark-end text:name="vds_pickups"/></text:h>
      <text:p text:style-name="Text_20_body"><draw:frame draw:style-name="media" draw:name="0" text:anchor-type="as-char" draw:z-index="0" svg:width="15.875cm" svg:height="11.352914663462cm"><draw:image xlink:href="Pictures/0fb3a523cad37d629c3d62b20969ff5c.png" xlink:type="simple" xlink:show="embed" xlink:actuate="onLoad"/></draw:frame></text:p>
      <text:p text:style-name="Text_20_body"><text:span text:style-name="Strong_20_Emphasis">Pick Ups are found under the machine class in the hierarchical structure of a Factory</text:span></text:p>
      <text:h text:style-name="Heading_20_3" text:outline-level="3"><text:bookmark-start text:name="__RefHeading___pick_up_creation_2"/><text:bookmark-start text:name="pick_up_creation"/>Pick Up Creation<text:bookmark-end text:name="__RefHeading___pick_up_creation_2"/><text:bookmark-end text:name="pick_up_creation"/></text:h>
      <text:p text:style-name="Text_20_body"><draw:frame draw:style-name="media" draw:name="1" text:anchor-type="as-char" draw:z-index="1" svg:width="10.583333333333cm" svg:height="16.58106169297cm"><draw:image xlink:href="Pictures/eb9a3e980cf0345ec1c76869f2648a33.png" xlink:type="simple" xlink:show="embed" xlink:actuate="onLoad"/></draw:frame></text:p>
      <text:p text:style-name="Text_20_body">Defined by a physical data collection location on a machine in your factory</text:p>
      <text:p text:style-name="Text_20_body">Can be directly tied to an element in a machine class through the machine builder</text:p>
      <text:p text:style-name="Text_20_body"><draw:frame draw:style-name="media" draw:name="2" text:anchor-type="as-char" draw:z-index="2" svg:width="15.875cm" svg:height="9.2594947735192cm"><draw:image xlink:href="Pictures/a225dc3cc56eafd287a6327cf0b446c3.png" xlink:type="simple" xlink:show="embed" xlink:actuate="onLoad"/></draw:frame></text:p>
      <text:p text:style-name="Text_20_body"><text:span text:style-name="Strong_20_Emphasis">Diagnostic information such as fixed thresholds and baselines are tied to pick up points.</text:span></text:p>
      <text:p text:style-name="Text_20_body"><draw:frame draw:style-name="media" draw:name="3" text:anchor-type="as-char" draw:z-index="3" svg:width="7.9375cm" style:rel-width="100%" svg:height="11.345150862069cm" style:rel-height="scale"><draw:image xlink:href="Pictures/77f5ad1037abc6d3f50d9a1e6c55b7f9.png" xlink:type="simple" xlink:show="embed" xlink:actuate="onLoad"/></draw:frame></text:p>
      <text:p text:style-name="Text_20_body">Baselines and Fixed Thresholds are created through the data explorer by selecting the pick up point or parent machine in the asset explorer, tabbing over to Machine Class and then right clicking the pick up to build the data analysis feat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5T01::08:54</meta:creation-date>
    <dc:creator>Generated</dc:creator>
    <dc:date>2026-08-15T01::08:54</dc:date>
    <dc:language>en-US</dc:language>
    <meta:editing-cycles>1</meta:editing-cycles>
    <meta:editing-duration>PT0S</meta:editing-duration>
    <dc:title>vds:pickup-point</dc:title>
  </office:meta>
</office:document-meta>
</file>